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, Helvetica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Wingdings" svg:font-family="Wingdings"/>
  </office:font-face-decls>
  <office:automatic-styles>
    <style:style style:name="P1" style:family="paragraph" style:parent-style-name="Standard">
      <style:paragraph-properties>
        <style:tab-stops>
          <style:tab-stop style:position="0.118cm"/>
        </style:tab-stops>
      </style:paragraph-properties>
      <style:text-properties officeooo:rsid="001cabb7" officeooo:paragraph-rsid="000624e2"/>
    </style:style>
    <style:style style:name="P2" style:family="paragraph" style:parent-style-name="Standard">
      <style:paragraph-properties>
        <style:tab-stops>
          <style:tab-stop style:position="0.118cm"/>
        </style:tab-stops>
      </style:paragraph-properties>
      <style:text-properties officeooo:rsid="001cabb7" officeooo:paragraph-rsid="0007a41c"/>
    </style:style>
    <style:style style:name="P3" style:family="paragraph" style:parent-style-name="Standard">
      <style:paragraph-properties fo:text-align="center" style:justify-single-word="false">
        <style:tab-stops>
          <style:tab-stop style:position="0.118cm"/>
        </style:tab-stops>
      </style:paragraph-properties>
      <style:text-properties officeooo:rsid="001cabb7" officeooo:paragraph-rsid="000624e2"/>
    </style:style>
    <style:style style:name="P4" style:family="paragraph" style:parent-style-name="Standard">
      <style:paragraph-properties>
        <style:tab-stops>
          <style:tab-stop style:position="0.118cm"/>
        </style:tab-stops>
      </style:paragraph-properties>
      <style:text-properties officeooo:paragraph-rsid="000624e2"/>
    </style:style>
    <style:style style:name="P5" style:family="paragraph" style:parent-style-name="Standard">
      <style:paragraph-properties>
        <style:tab-stops>
          <style:tab-stop style:position="0.118cm"/>
        </style:tab-stops>
      </style:paragraph-properties>
      <style:text-properties officeooo:paragraph-rsid="0007a41c"/>
    </style:style>
    <style:style style:name="P6" style:family="paragraph" style:parent-style-name="Standard">
      <style:text-properties officeooo:paragraph-rsid="000624e2"/>
    </style:style>
    <style:style style:name="P7" style:family="paragraph" style:parent-style-name="Standard">
      <style:paragraph-properties>
        <style:tab-stops>
          <style:tab-stop style:position="0.118cm"/>
        </style:tab-stops>
      </style:paragraph-properties>
      <style:text-properties officeooo:rsid="000624e2" officeooo:paragraph-rsid="000624e2"/>
    </style:style>
    <style:style style:name="P8" style:family="paragraph" style:parent-style-name="Standard">
      <style:paragraph-properties fo:text-align="end" style:justify-single-word="false">
        <style:tab-stops>
          <style:tab-stop style:position="0.118cm"/>
        </style:tab-stops>
      </style:paragraph-properties>
      <style:text-properties officeooo:rsid="000624e2" officeooo:paragraph-rsid="000624e2"/>
    </style:style>
    <style:style style:name="P9" style:family="paragraph" style:parent-style-name="Standard">
      <style:paragraph-properties fo:text-align="end" style:justify-single-word="false">
        <style:tab-stops>
          <style:tab-stop style:position="0.118cm"/>
        </style:tab-stops>
      </style:paragraph-properties>
      <style:text-properties officeooo:paragraph-rsid="000624e2"/>
    </style:style>
    <style:style style:name="P10" style:family="paragraph" style:parent-style-name="Standard">
      <style:paragraph-properties fo:text-align="start" style:justify-single-word="false">
        <style:tab-stops>
          <style:tab-stop style:position="0.118cm"/>
        </style:tab-stops>
      </style:paragraph-properties>
      <style:text-properties officeooo:paragraph-rsid="000624e2"/>
    </style:style>
    <style:style style:name="P11" style:family="paragraph" style:parent-style-name="Standard">
      <style:paragraph-properties fo:text-align="start" style:justify-single-word="false">
        <style:tab-stops>
          <style:tab-stop style:position="0.118cm"/>
        </style:tab-stops>
      </style:paragraph-properties>
      <style:text-properties officeooo:paragraph-rsid="0009c201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118cm"/>
        </style:tab-stops>
      </style:paragraph-properties>
      <style:text-properties officeooo:rsid="0007a41c" officeooo:paragraph-rsid="0007a41c"/>
    </style:style>
    <style:style style:name="P13" style:family="paragraph" style:parent-style-name="Standard">
      <style:paragraph-properties fo:text-align="start" style:justify-single-word="false">
        <style:tab-stops>
          <style:tab-stop style:position="0.118cm"/>
        </style:tab-stops>
      </style:paragraph-properties>
      <style:text-properties officeooo:rsid="0007a41c" officeooo:paragraph-rsid="0009c201"/>
    </style:style>
    <style:style style:name="P14" style:family="paragraph" style:parent-style-name="Standard">
      <style:paragraph-properties fo:margin-left="0cm" fo:margin-right="0cm" fo:line-height="115%" fo:orphans="2" fo:widows="2" fo:text-indent="0cm" style:auto-text-indent="false"/>
      <style:text-properties officeooo:rsid="0007a41c" officeooo:paragraph-rsid="00116a1e"/>
    </style:style>
    <style:style style:name="P15" style:family="paragraph" style:parent-style-name="Text_20_body">
      <style:paragraph-properties fo:margin-left="0cm" fo:margin-right="0cm" fo:margin-top="0cm" fo:margin-bottom="0cm" style:contextual-spacing="false" fo:line-height="115%" fo:text-indent="0cm" style:auto-text-indent="false"/>
      <style:text-properties officeooo:rsid="0007a41c" officeooo:paragraph-rsid="00159020"/>
    </style:style>
    <style:style style:name="P16" style:family="paragraph" style:parent-style-name="Standard">
      <style:text-properties officeooo:paragraph-rsid="0007a41c"/>
    </style:style>
    <style:style style:name="P17" style:family="paragraph" style:parent-style-name="Standard">
      <style:paragraph-properties>
        <style:tab-stops>
          <style:tab-stop style:position="0.118cm"/>
        </style:tab-stops>
      </style:paragraph-properties>
      <style:text-properties fo:font-weight="bold" officeooo:rsid="0007a41c" officeooo:paragraph-rsid="0007a41c" style:font-weight-asian="bold" style:font-weight-complex="bold"/>
    </style:style>
    <style:style style:name="P18" style:family="paragraph" style:parent-style-name="Standard">
      <style:text-properties fo:font-weight="bold" officeooo:rsid="0007a41c" officeooo:paragraph-rsid="0007a41c" style:font-weight-asian="bold" style:font-weight-complex="bold"/>
    </style:style>
    <style:style style:name="P19" style:family="paragraph" style:parent-style-name="Standard">
      <style:paragraph-properties fo:margin-left="0cm" fo:margin-right="0cm" fo:orphans="2" fo:widows="2" fo:text-indent="0cm" style:auto-text-indent="false">
        <style:tab-stops>
          <style:tab-stop style:position="0.118cm"/>
        </style:tab-stops>
      </style:paragraph-properties>
      <style:text-properties officeooo:paragraph-rsid="0007a41c"/>
    </style:style>
    <style:style style:name="P20" style:family="paragraph" style:parent-style-name="Standard">
      <style:text-properties officeooo:rsid="00116a1e" officeooo:paragraph-rsid="00116a1e"/>
    </style:style>
    <style:style style:name="T1" style:family="text">
      <style:text-properties officeooo:rsid="001cabb7"/>
    </style:style>
    <style:style style:name="T2" style:family="text">
      <style:text-properties officeooo:rsid="001e97f9"/>
    </style:style>
    <style:style style:name="T3" style:family="text">
      <style:text-properties officeooo:rsid="000624e2"/>
    </style:style>
    <style:style style:name="T4" style:family="text">
      <style:text-properties officeooo:rsid="0007a41c"/>
    </style:style>
    <style:style style:name="T5" style:family="text">
      <style:text-properties style:text-underline-style="solid" style:text-underline-width="auto" style:text-underline-color="font-color" fo:font-weight="bold" officeooo:rsid="0007a41c" style:font-weight-asian="bold" style:font-weight-complex="bold"/>
    </style:style>
    <style:style style:name="T6" style:family="text">
      <style:text-properties fo:font-variant="normal" fo:text-transform="none" fo:color="#222222" loext:opacity="100%" style:font-name="Arial" fo:font-size="12pt" fo:letter-spacing="normal" fo:font-style="normal" fo:font-weight="normal"/>
    </style:style>
    <style:style style:name="T7" style:family="text">
      <style:text-properties fo:font-variant="normal" fo:text-transform="none" fo:color="#222222" loext:opacity="100%" style:font-name="Arial" fo:font-size="12pt" fo:letter-spacing="normal" fo:font-style="normal" fo:font-weight="normal" officeooo:rsid="00119fb7"/>
    </style:style>
    <style:style style:name="T8" style:family="text">
      <style:text-properties fo:font-variant="normal" fo:text-transform="none" fo:color="#222222" loext:opacity="100%" style:font-name="Arial" fo:font-size="12pt" fo:letter-spacing="normal" fo:font-style="normal" fo:font-weight="normal" officeooo:rsid="0007a41c"/>
    </style:style>
    <style:style style:name="T9" style:family="text">
      <style:text-properties officeooo:rsid="0009c201"/>
    </style:style>
    <style:style style:name="T10" style:family="text">
      <style:text-properties style:font-name="Wingdings" officeooo:rsid="0009c201" style:font-name-asian="Wingdings" style:font-name-complex="Wingdings"/>
    </style:style>
    <style:style style:name="T11" style:family="text">
      <style:text-properties officeooo:rsid="000bb5db"/>
    </style:style>
    <style:style style:name="T12" style:family="text">
      <style:text-properties officeooo:rsid="000f728f"/>
    </style:style>
    <style:style style:name="T13" style:family="text">
      <style:text-properties officeooo:rsid="00116a1e"/>
    </style:style>
    <style:style style:name="T14" style:family="text">
      <style:text-properties officeooo:rsid="0014e000"/>
    </style:style>
    <style:style style:name="T15" style:family="text">
      <style:text-properties officeooo:rsid="00159020"/>
    </style:style>
    <style:style style:name="T16" style:family="text">
      <style:text-properties officeooo:rsid="0016b60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7">AUTORIZZAZIONI ALL’USCITA AUTONOMA </text:p>
      <text:p text:style-name="P7"/>
      <text:p text:style-name="P9"><text:span text:style-name="T4">Alle famiglie de</text:span><text:span text:style-name="T3">gli iscritti <text:s/>e </text:span><text:span text:style-name="T4">de</text:span><text:span text:style-name="T3">lle iscritte</text:span></text:p>
      <text:p text:style-name="P8">al corso di potenziamento d’inglese </text:p>
      <text:p text:style-name="P9"/>
      <text:p text:style-name="P10"><text:span text:style-name="T3">Poiché il corso di inglese si svolgerà dalle 14:30 alle 16:</text:span><text:span text:style-name="T11">0</text:span><text:span text:style-name="T3">0, </text:span><text:span text:style-name="T9">i/</text:span><text:span text:style-name="T12">le partecipanti</text:span><text:span text:style-name="T9"> avranno</text:span><text:span text:style-name="T3"> la possibilità di fermarsi e consumare un pasto portato da casa </text:span><text:span text:style-name="T12">d</text:span><text:span text:style-name="T4">alle 14:00 alle 14:30. </text:span></text:p>
      <text:p text:style-name="P11"><text:span text:style-name="T4">Chiediamo di compilare e riconsegnare </text:span><text:span text:style-name="T5">entrambi</text:span><text:span text:style-name="T4"> i tagliandi allegati alla presente comunicazione. </text:span></text:p>
      <text:p text:style-name="P13">Ricordiamo il calendario e gli orari del corso:</text:p>
      <text:p text:style-name="P13"/>
      <text:p text:style-name="P14"><text:span text:style-name="T16">Lunedì</text:span> <text:span text:style-name="T14">16 marzo </text:span><text:span text:style-name="T15">2026</text:span>, 14:30-16:00</text:p>
      <text:p text:style-name="P15">Lunedì <text:span text:style-name="T14">23 marzo </text:span><text:span text:style-name="T15">2026</text:span>, 14:30-16:00</text:p>
      <text:p text:style-name="P15">Lunedì <text:span text:style-name="T14">30 </text:span>marzo<text:span text:style-name="T14"> </text:span><text:span text:style-name="T15">2026</text:span>, 14:30-16:00</text:p>
      <text:p text:style-name="P15">Lunedì <text:span text:style-name="T14">13 aprile </text:span><text:span text:style-name="T15">2026</text:span>, 14:30-16:00</text:p>
      <text:p text:style-name="P15">Lunedì <text:span text:style-name="T14">20</text:span> aprile<text:span text:style-name="T14"> </text:span><text:span text:style-name="T15">2026</text:span>, 14:30-16:00</text:p>
      <text:p text:style-name="P15">Lunedì <text:span text:style-name="T14">27</text:span> aprile<text:span text:style-name="T14"> </text:span><text:span text:style-name="T15">2026</text:span>, 14:30-16:00</text:p>
      <text:p text:style-name="P15">Lunedì <text:span text:style-name="T14">4</text:span> maggio<text:span text:style-name="T14"> </text:span><text:span text:style-name="T15">2026</text:span>, 14:30-16:00</text:p>
      <text:p text:style-name="P15">Lunedì <text:span text:style-name="T14">11</text:span> maggio<text:span text:style-name="T14"> </text:span><text:span text:style-name="T15">2026</text:span>, 14:30-16:00</text:p>
      <text:p text:style-name="P15">Lunedì <text:span text:style-name="T14">18</text:span> maggio<text:span text:style-name="T14"> </text:span><text:span text:style-name="T15">2026</text:span>, 14:30-16:00</text:p>
      <text:p text:style-name="P15">Lunedì 2<text:span text:style-name="T14">5</text:span> maggio<text:span text:style-name="T14"> </text:span><text:span text:style-name="T15">2026</text:span>, 14:30-16:00</text:p>
      <text:p text:style-name="P7"><text:span text:style-name="T10"></text:span>_________________________________________________________________________________________</text:p>
      <text:p text:style-name="P7"/>
      <text:p text:style-name="P17">1 – AUTORIZZAZIONE ALL’USCITA AUTONOMA ALLE ORE 16:<text:span text:style-name="T11">0</text:span>0 </text:p>
      <text:p text:style-name="P1"/>
      <text:p text:style-name="P1">I sottoscritti __________________________________ e __________________________________________, </text:p>
      <text:p text:style-name="P1"/>
      <text:p text:style-name="P1">genitori dell’alunno/a _______________________________________________________ classe ___<text:span text:style-name="T13">___</text:span>____,</text:p>
      <text:p text:style-name="P1"/>
      <text:p text:style-name="P3">AUTORIZZANO</text:p>
      <text:p text:style-name="P1"/>
      <text:p text:style-name="P4"><text:span text:style-name="T1">il/</text:span><text:span text:style-name="T12">la</text:span><text:span text:style-name="T1"> proprio/</text:span><text:span text:style-name="T12">a</text:span><text:span text:style-name="T1"> figlio/</text:span><text:span text:style-name="T12">a</text:span><text:span text:style-name="T1"> a uscire autonomamente da scuola alle ore 1</text:span><text:span text:style-name="T3">6</text:span><text:span text:style-name="T1">:30 nelle giornate in cui si svolge il corso di inglese, in base al calendario </text:span><text:span text:style-name="T2">allegato</text:span><text:span text:style-name="T1">.</text:span></text:p>
      <text:p text:style-name="P4"/>
      <text:p text:style-name="P6">FIRMA: ____________________________________, ________________________________________</text:p>
      <text:p text:style-name="P6"/>
      <text:p text:style-name="P20">DATA: __________________</text:p>
      <text:p text:style-name="P6"/>
      <text:p text:style-name="P18">2 – RICHIESTA DI POTERSI FERMARE A SCUOLA DALLE 14:00 ALLE 14:30 </text:p>
      <text:p text:style-name="P16"/>
      <text:p text:style-name="P2">I sottoscritti __________________________________ e __________________________________________, </text:p>
      <text:p text:style-name="P2"/>
      <text:p text:style-name="P2">genitori dell’alunno/a _______________________________________________________ classe ___<text:span text:style-name="T13">___</text:span>____,</text:p>
      <text:p text:style-name="P2"/>
      <text:p text:style-name="P12">CHIEDONO</text:p>
      <text:p text:style-name="P12"/>
      <text:p text:style-name="P12">NON CHIEDONO</text:p>
      <text:p text:style-name="P2"/>
      <text:p text:style-name="P19"><text:span text:style-name="T6">di potersi avvalere del servizio di </text:span><text:span text:style-name="T8">sorveglianza dalle 14:00 alle 14:30</text:span><text:span text:style-name="T6"> nelle giornate </text:span><text:span text:style-name="T7">indicate nel calendario</text:span></text:p>
      <text:p text:style-name="P5"/>
      <text:p text:style-name="P16">FIRMA: ____________________________________, ________________________________________</text:p>
      <text:p text:style-name="P16"/>
      <text:p text:style-name="P20">DATA: 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, Helvetica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Wingdings" svg:font-family="Wingding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44cm" fo:margin-bottom="0.967cm" fo:margin-left="0.582cm" fo:margin-right="0.70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2-14T17:07:00.740000000</meta:creation-date>
    <dc:date>2026-03-11T22:06:55.747000000</dc:date>
    <meta:editing-duration>PT2H42M26S</meta:editing-duration>
    <meta:editing-cycles>13</meta:editing-cycles>
    <meta:generator>LibreOffice/7.6.4.1$Windows_X86_64 LibreOffice_project/e19e193f88cd6c0525a17fb7a176ed8e6a3e2aa1</meta:generator>
    <meta:document-statistic meta:table-count="0" meta:image-count="0" meta:object-count="0" meta:page-count="1" meta:paragraph-count="32" meta:word-count="210" meta:character-count="1885" meta:non-whitespace-character-count="1697"/>
  </office:meta>
</office:document-meta>
</file>