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2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padding="0in" fo:border="none"/>
    </style:style>
    <style:style style:name="P2" style:family="paragraph" style:parent-style-name="Standard">
      <style:paragraph-properties fo:text-align="justify" style:justify-single-word="false" fo:padding="0in" fo:border="none"/>
    </style:style>
    <style:style style:name="P3" style:family="paragraph" style:parent-style-name="Standard">
      <style:paragraph-properties fo:padding="0in" fo:border="none"/>
      <style:text-properties fo:font-weight="bold" style:font-weight-asian="bold" style:font-weight-complex="bold"/>
    </style:style>
    <style:style style:name="P4" style:family="paragraph" style:parent-style-name="Standard" style:list-style-name="WWNum1">
      <style:paragraph-properties fo:margin-left="0.4165in" fo:margin-right="0in" fo:text-indent="-0.25in" style:auto-text-indent="false" fo:padding="0in" fo:border="none"/>
    </style:style>
    <style:style style:name="P5" style:family="paragraph" style:parent-style-name="Standard" style:list-style-name="WWNum2">
      <style:paragraph-properties fo:margin-left="0.4165in" fo:margin-right="0in" fo:text-indent="-0.25in" style:auto-text-indent="false" fo:padding="0in" fo:border="none"/>
    </style:style>
    <style:style style:name="P6" style:family="paragraph" style:parent-style-name="Heading_20_2" style:master-page-name="Standard">
      <style:paragraph-properties fo:margin-top="0in" fo:margin-bottom="0.1563in" loext:contextual-spacing="false" fo:line-height="100%" style:page-number="1" fo:padding="0in" fo:border="none"/>
    </style:style>
    <style:style style:name="T1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SCUOLE D'ESTATE: TRA LA DISCESA AGLI INFERI DEI MATURANDI E LE CEMENTIFICAZIONE PREVISTE DAL POC A RIDOSSO DELLE SCUOLE</text:p>
      <text:p text:style-name="P2">In queste settimane si stanno svolgendo gli Esami di Terza Media (secondarie di primo grado) e di Maturità alle superiori (secondarie di secondo grado) in un clima arroventato come non mai. In generale, le condizioni di lavoro e di studio sono ormai incompatibili con la salute di docenti, amministrativi, tecnici, collaboratori scolastici e studenti nella gran parte degli istituti della provincia. L'emergenza non risparmia i più piccoli: siamo di fronte a provvedimenti clamorosi ma inevitabili, come la <text:span text:style-name="T1">chiusura temporanea e la sospensione cautelare delle attività disposta alla Scuola dell'Infanzia "G. Puccini" di via Puglia a Pisa</text:span>, dove le temperature interne hanno superato stabilmente i 30 gradi rendendo i locali del tutto proibitivi per accogliere i bambini.</text:p>
      <text:p text:style-name="P2">È un problema che negli ultimi anni si è aggravato rispetto alle già precarie condizioni strutturali, provocando disagi crescenti. Il cambiamento climatico, che per alcuni è una mera invenzione, incide sempre di più sulla vivibilità degli ambienti. L'aumento delle temperature nei locali scolastici è divenuto insopportabile e ostacola il sereno svolgimento delle lezioni, l'attività delle Commissioni e la concentrazione di candidati e candidate, costringendo il personale ATA – in particolare i collaboratori scolastici – a cercare rifugio nelle zone meno esposte alle calure infernali.</text:p>
      <text:p text:style-name="P2">In questo scenario, il Ministero pretende di svolgere attività estive con il cosiddetto "Piano Estate", senza peraltro investire un euro per realizzare strutture adeguate. Viene da chiedersi: <text:span text:style-name="T1">ma i soldi dell'8 per mille destinati allo Stato per l'edilizia scolastica, esattamente, dove vanno a finire?</text:span></text:p>
      <text:p text:style-name="P2">Le condizioni difficili, a tratti invivibili, rivelano la totale problematicità della gestione dell'edilizia scolastica sia da parte del Comune che della Provincia. Ma c'è di peggio: manca completamente una visione ecologica e lungimirante. L’amministrazione locale di Pisa, attraverso il nuovo <text:span text:style-name="T1">Piano Operativo Comunale (POC)</text:span>, sta portando avanti una sistematica politica di cementificazione proprio a ridosso dei complessi scolastici, cancellando quelle aree verdi e alberate che potrebbero mitigare il microclima urbano.</text:p>
      <text:p text:style-name="P1">Gli esempi sul territorio pisano sono allarmanti e colpiscono ogni ordine di scuola:</text:p>
      <text:list xml:id="list2698521485" text:style-name="WWNum1">
        <text:list-item>
          <text:p text:style-name="P4"><text:span text:style-name="T1">Scuole d'Infanzia Conti e Asilo Nido Rosati:</text:span> previsione di nuove edificazioni residenziali B2 e colate di cemento nelle aree adiacenti.</text:p>
        </text:list-item>
        <text:list-item>
          <text:p text:style-name="P4"><text:span text:style-name="T1">Scuole Gentileschi:</text:span> progetto di un nuovo parcheggio in Via Rindi, proprio davanti alle scuole e già fortemente contestato nelle scorse settimane.</text:p>
        </text:list-item>
        <text:list-item>
          <text:p text:style-name="P4"><text:span text:style-name="T1">Istituti Santoni, Buonarroti e Matteotti:</text:span> cementificazione e creazione di parcheggi nell'area verde davanti alla Coop.</text:p>
        </text:list-item>
        <text:list-item>
          <text:p text:style-name="P4"><text:span text:style-name="T1">Istituto Comprensivo Vincenzo Galilei:</text:span> la follia urbanistica colpisce duramente questo istituto. Ricordiamo che la scuola dell'infanzia <text:span text:style-name="T1">Puccini</text:span> (colpita dalla chiusura per il caldo) e la scuola primaria <text:span text:style-name="T1">Parmini</text:span> appartengono allo stesso Istituto Comprensivo e sono entrambe minacciate dalle previsioni del POC: si prevede infatti la cementificazione nell'area di <text:span text:style-name="T1">via Marescoglio</text:span> per la realizzazione di un nuovo parcheggio, unita alla nuova edificazione programmata in <text:span text:style-name="T1">via delle Belle Torri</text:span> che andrà a minacciare uno dei pochissimi boschi naturali sopravvissuti in città. A questo si aggiunge la distruzione del "Bosco del Sanguigno" vicino alla sede centrale per la strada del nuovo dipartimento di biologia.</text:p>
        </text:list-item>
      </text:list>
      <text:p text:style-name="P2">Contro questo assalto speculativo, i <text:span text:style-name="T1">Cobas Scuola Pisa annunciano che presenteranno formali osservazioni al POC</text:span>. Chiediamo con forza lo <text:span text:style-name="T1">stralcio totale di tutte le previsioni edificatorie residenziali e dei nuovi parcheggi</text:span> previsti a ridosso dei plessi scolastici, a partire dalle aree di via Ghisleri, via Conti e via Cerboni che minacciano l'Asilo Rosati e l'Infanzia Conti. L'asfalto e il cemento non faranno altro che soffocare le aule e togliere luce, distruggendo quelle fasce di rispetto verde indispensabili per mitigare la temperatura e difendere il quartiere dagli allagamenti.</text:p>
      <text:p text:style-name="P2">Non basta più solo monitorare l'emergenza; serve una radicale inversione di rotta ecologica e politica. Le soluzioni ci sono, manca la volontà politica. Rivolgiamo un appello urgente agli Enti proprietari (Comune e Provincia), all'USP e alla ASL per i seguenti interventi:</text:p>
      <text:list xml:id="list27238331" text:style-name="WWNum2">
        <text:list-item>
          <text:p text:style-name="P5"><text:span text:style-name="T1">Blocco della cementificazione e stralcio dei progetti POC</text:span> a ridosso delle scuole, destinando le aree unicamente a Verde Territoriale e connessione ecologica.</text:p>
        </text:list-item>
        <text:list-item>
          <text:p text:style-name="P5"><text:span text:style-name="T1">Isolamento termico naturale ed edilizia sostenibile:</text:span> Intervenire radicalmente sulle strutture con progetti di edilizia scolastica a risparmio energetico e coibentazione termica.</text:p>
        </text:list-item>
        <text:list-item>
          <text:p text:style-name="P5"><text:span text:style-name="T1">Alternative logistiche per esami e Piano Estate:</text:span> Se le scuole sono strutturalmente invivibili in estate, si mettano a disposizione ambienti diversi, freschi e idonei per gli esami e i centri estivi.</text:p>
        </text:list-item>
        <text:list-item>
          <text:p text:style-name="P5"><text:span text:style-name="T1">Monitoraggio e tutela della salute:</text:span> Controllo costante delle temperature da parte dell'ASL nei locali scolastici da tarda primavera a settembre inoltrato.</text:p>
        </text:list-item>
        <text:list-item>
          <text:p text:style-name="P5"><text:span text:style-name="T1">Rimodulazione degli orari:</text:span> Evitare tassativamente lo svolgimento di qualsiasi attività d'esame o didattica nelle ore più calde della giornata.</text:p>
        </text:list-item>
      </text:list>
      <text:p text:style-name="P3"/>
      <text:p text:style-name="P1"><text:span text:style-name="T1">COBAS SCUOLA PIS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2" style:font-size-asian="11pt" style:language-asian="zh" style:country-asian="CN" style:font-name-complex="Arial2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1665in" fo:margin-bottom="0.1665in" loext:contextual-spacing="false" fo:line-height="100%" fo:padding="0in" fo:border="non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1563in" fo:margin-bottom="0.1563in" loext:contextual-spacing="false" fo:line-height="100%" fo:padding="0in" fo:border="none"/>
      <style:text-properties fo:font-size="18pt" fo:font-style="normal" fo:font-weight="bold" style:font-size-asian="18pt" style:font-style-asian="normal" style:font-weight-asian="bold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665in" fo:margin-bottom="0.1665in" loext:contextual-spacing="false" fo:line-height="100%" fo:padding="0in" fo:border="none"/>
      <style:text-properties fo:font-size="14pt" fo:font-style="normal" fo:font-weight="bold" style:font-size-asian="14pt" style:font-style-asian="normal" style:font-weight-asian="bold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772in" fo:margin-bottom="0.1772in" loext:contextual-spacing="false" fo:line-height="100%" fo:padding="0in" fo:border="non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772in" fo:margin-bottom="0.1772in" loext:contextual-spacing="false" fo:line-height="100%" fo:padding="0in" fo:border="none"/>
      <style:text-properties fo:font-size="9pt" fo:font-style="normal" fo:font-weight="bold" style:font-size-asian="9pt" style:font-style-asian="normal" style:font-weight-asian="bold" style:font-size-complex="9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25in" fo:margin-bottom="0.25in" loext:contextual-spacing="false" fo:line-height="100%" fo:padding="0in" fo:border="none"/>
      <style:text-properties fo:font-size="8pt" fo:font-style="normal" fo:font-weight="bold" style:font-size-asian="8pt" style:font-style-asian="normal" style:font-weight-asian="bold" style:font-size-complex="8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ListLabel_20_1" style:display-name="ListLabel 1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2" style:display-name="ListLabel 2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3" style:display-name="ListLabel 3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4" style:display-name="ListLabel 4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5" style:display-name="ListLabel 5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6" style:display-name="ListLabel 6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7" style:display-name="ListLabel 7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8" style:display-name="ListLabel 8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9" style:display-name="ListLabel 9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10" style:display-name="ListLabel 10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11" style:display-name="ListLabel 11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12" style:display-name="ListLabel 12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13" style:display-name="ListLabel 13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14" style:display-name="ListLabel 14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15" style:display-name="ListLabel 15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16" style:display-name="ListLabel 16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17" style:display-name="ListLabel 17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style:style style:name="ListLabel_20_18" style:display-name="ListLabel 18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 style:font-size-complex="11pt" style:font-style-complex="normal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4165in"/>
        </style:list-level-properties>
        <style:text-properties style:font-name="Arial1"/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Arial1"/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Arial1"/>
      </text:list-level-style-bullet>
      <text:list-level-style-bullet text:level="4" text:style-name="ListLabel_20_4" style:num-suffix="■" text:bullet-char="■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Arial1"/>
      </text:list-level-style-bullet>
      <text:list-level-style-bullet text:level="5" text:style-name="ListLabel_20_5" style:num-suffix="■" text:bullet-char="■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Arial1"/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Arial1"/>
      </text:list-level-style-bullet>
      <text:list-level-style-bullet text:level="7" text:style-name="ListLabel_20_7" style:num-suffix="■" text:bullet-char="■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Arial1"/>
      </text:list-level-style-bullet>
      <text:list-level-style-bullet text:level="8" text:style-name="ListLabel_20_8" style:num-suffix="■" text:bullet-char="■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Arial1"/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Aria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style:num-suffix="." style:num-format="1">
        <style:list-level-properties text:list-level-position-and-space-mode="label-alignment">
          <style:list-level-label-alignment text:label-followed-by="listtab" fo:text-indent="-0.25in" fo:margin-left="0.4165in"/>
        </style:list-level-properties>
      </text:list-level-style-number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Arial1"/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Arial1"/>
      </text:list-level-style-bullet>
      <text:list-level-style-bullet text:level="4" text:style-name="ListLabel_20_13" style:num-suffix="■" text:bullet-char="■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Arial1"/>
      </text:list-level-style-bullet>
      <text:list-level-style-bullet text:level="5" text:style-name="ListLabel_20_14" style:num-suffix="■" text:bullet-char="■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Arial1"/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Arial1"/>
      </text:list-level-style-bullet>
      <text:list-level-style-bullet text:level="7" text:style-name="ListLabel_20_16" style:num-suffix="■" text:bullet-char="■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Arial1"/>
      </text:list-level-style-bullet>
      <text:list-level-style-bullet text:level="8" text:style-name="ListLabel_20_17" style:num-suffix="■" text:bullet-char="■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Arial1"/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Aria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18" meta:word-count="755" meta:character-count="5208" meta:non-whitespace-character-count="4478"/>
    <meta:generator>LibreOfficeDev/6.0.5.2$Linux_X86_64 LibreOffice_project/</meta:generator>
  </office:meta>
</office:document-meta>
</file>