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graphics"/>
  <manifest:file-entry manifest:full-path="Configurations2/" manifest:media-type="application/vnd.sun.xml.ui.configuration"/>
  <manifest:file-entry manifest:full-path="styles.xml" manifest:media-type="text/xml"/>
  <manifest:file-entry manifest:full-path="Pictures/1000000100000683000000AC2147EB98.png" manifest:media-type="image/png"/>
  <manifest:file-entry manifest:full-path="Pictures/10000001000003CB000001594FE6C8E6.png" manifest:media-type="image/png"/>
  <manifest:file-entry manifest:full-path="Thumbnails/thumbnail.png" manifest:media-type="image/png"/>
  <manifest:file-entry manifest:full-path="content.xml" manifest:media-type="text/xml"/>
  <manifest:file-entry manifest:full-path="meta.xml" manifest:media-type="text/xml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xmlns:smil="urn:oasis:names:tc:opendocument:xmlns:smil-compatible:1.0" xmlns:anim="urn:oasis:names:tc:opendocument:xmlns:animation:1.0" xmlns:officeooo="http://openoffice.org/2009/office" office:version="1.4">
  <office:scripts/>
  <office:font-face-decls>
    <style:font-face style:name="Carlito" svg:font-family="Carlito"/>
    <style:font-face style:name="Helvetica" svg:font-family="Helvetica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oto Sans" svg:font-family="'Noto Sans'" style:font-family-generic="roman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dp1" style:family="drawing-page"/>
    <style:style style:name="gr1" style:family="graphic" style:parent-style-name="standard">
      <style:graphic-properties draw:stroke="none" draw:fill="solid" draw:fill-color="#d9e2f3" loext:decorative="false"/>
    </style:style>
    <style:style style:name="gr2" style:family="graphic" style:parent-style-name="standard">
      <style:graphic-properties draw:stroke="none" draw:fill="solid" draw:fill-color="#f2f2f2" loext:decorative="false"/>
    </style:style>
    <style:style style:name="gr3" style:family="graphic" style:parent-style-name="standard">
      <style:graphic-properties draw:stroke="none" draw:fill="none" draw:textarea-horizontal-align="left" draw:textarea-vertical-align="top" draw:auto-grow-height="true" draw:auto-grow-width="true" fo:min-height="0cm" fo:min-width="0cm" fo:padding-top="0cm" fo:padding-bottom="0cm" fo:padding-left="0cm" fo:padding-right="0cm" style:mirror="none" loext:decorative="false"/>
    </style:style>
    <style:style style:name="gr4" style:family="graphic" style:parent-style-name="standard">
      <style:graphic-properties draw:stroke="none" draw:fill="none" draw:textarea-horizontal-align="left" draw:textarea-vertical-align="top" draw:auto-grow-height="true" draw:auto-grow-width="true" fo:min-height="0.352cm" fo:min-width="0.352cm" fo:padding-top="0cm" fo:padding-bottom="0cm" fo:padding-left="0cm" fo:padding-right="0cm" loext:decorative="false"/>
      <style:paragraph-properties style:writing-mode="lr-tb"/>
    </style:style>
    <style:style style:name="gr5" style:family="graphic" style:parent-style-name="standard">
      <style:graphic-properties draw:stroke="solid" svg:stroke-width="0.008cm" svg:stroke-color="#999999" draw:stroke-linejoin="round" svg:stroke-linecap="butt" draw:fill="none" fo:padding-top="0.004cm" fo:padding-bottom="0.004cm" fo:padding-left="0.004cm" fo:padding-right="0.004cm" loext:decorative="false"/>
    </style:style>
    <style:style style:name="gr6" style:family="graphic" style:parent-style-name="standard">
      <style:graphic-properties draw:stroke="none" draw:fill="none" draw:textarea-horizontal-align="left" draw:textarea-vertical-align="top" draw:auto-grow-height="true" draw:auto-grow-width="true" fo:min-height="0.422cm" fo:min-width="0.422cm" fo:padding-top="0cm" fo:padding-bottom="0cm" fo:padding-left="0cm" fo:padding-right="0cm" loext:decorative="false"/>
      <style:paragraph-properties style:writing-mode="lr-tb"/>
    </style:style>
    <style:style style:name="P1" style:family="paragraph">
      <loext:graphic-properties draw:fill="solid" draw:fill-color="#d9e2f3"/>
    </style:style>
    <style:style style:name="P2" style:family="paragraph">
      <loext:graphic-properties draw:fill="solid" draw:fill-color="#f2f2f2"/>
    </style:style>
    <style:style style:name="P3" style:family="paragraph">
      <loext:graphic-properties draw:fill="none"/>
    </style:style>
    <style:style style:name="P4" style:family="paragraph">
      <style:paragraph-properties fo:text-align="start" style:writing-mode="lr-tb"/>
    </style:style>
    <style:style style:name="P5" style:family="paragraph">
      <loext:graphic-properties draw:fill="none"/>
      <style:text-properties fo:font-size="10pt" style:font-size-asian="10pt" style:font-size-complex="10pt"/>
    </style:style>
    <style:style style:name="P6" style:family="paragraph">
      <loext:graphic-properties draw:fill="none"/>
      <style:text-properties fo:font-size="12pt" style:font-size-asian="12pt" style:font-size-complex="12pt"/>
    </style:style>
    <style:style style:name="T1" style:family="text">
      <style:text-properties fo:color="#2e74b5" loext:opacity="100%" style:font-name="Carlito" fo:font-size="10pt" fo:font-weight="bold" style:font-name-asian="Carlito" style:font-size-asian="10pt" style:font-weight-asian="bold" style:font-name-complex="Carlito" style:font-size-complex="10pt" style:font-weight-complex="bold"/>
    </style:style>
    <style:style style:name="T2" style:family="text">
      <style:text-properties fo:color="#000000" loext:opacity="100%" style:font-name="Carlito" fo:font-size="10pt" fo:font-style="italic" fo:font-weight="bold" style:font-name-asian="Carlito" style:font-size-asian="10pt" style:font-style-asian="italic" style:font-weight-asian="bold" style:font-name-complex="Carlito" style:font-size-complex="10pt" style:font-style-complex="italic" style:font-weight-complex="bold"/>
    </style:style>
    <style:style style:name="T3" style:family="text">
      <style:text-properties fo:color="#000000" loext:opacity="100%" style:font-name="Carlito" fo:font-size="10pt" fo:font-weight="bold" style:font-name-asian="Carlito" style:font-size-asian="10pt" style:font-weight-asian="bold" style:font-name-complex="Carlito" style:font-size-complex="10pt" style:font-weight-complex="bold"/>
    </style:style>
    <style:style style:name="T4" style:family="text">
      <style:text-properties fo:color="#000000" loext:opacity="100%" style:font-name="Carlito" fo:font-size="10pt" fo:font-style="italic" fo:font-weight="normal" style:font-name-asian="Carlito" style:font-size-asian="10pt" style:font-style-asian="italic" style:font-weight-asian="normal" style:font-name-complex="Carlito" style:font-size-complex="10pt" style:font-style-complex="italic" style:font-weight-complex="normal"/>
    </style:style>
    <style:style style:name="T5" style:family="text">
      <style:text-properties fo:color="#000000" loext:opacity="100%" style:font-name="Carlito" fo:font-size="10pt" fo:font-weight="normal" style:font-name-asian="Carlito" style:font-size-asian="10pt" style:font-weight-asian="normal" style:font-name-complex="Carlito" style:font-size-complex="10pt" style:font-weight-complex="normal"/>
    </style:style>
    <style:style style:name="T6" style:family="text">
      <style:text-properties fo:color="#ff0000" loext:opacity="100%" style:text-outline="true" style:font-name="Helvetica" fo:font-size="12pt" fo:font-weight="normal" style:font-name-asian="Helvetica" style:font-size-asian="12pt" style:font-weight-asian="normal" style:font-name-complex="Helvetica" style:font-size-complex="12pt" style:font-weight-complex="normal"/>
    </style:style>
    <text:list-style style:name="L1">
      <text:list-level-style-bullet text:level="1" text:bullet-char="●">
        <style:list-level-properties text:min-label-width="0.6cm"/>
        <style:text-properties fo:font-family="Open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</office:automatic-styles>
  <office:body>
    <office:drawing>
      <draw:page draw:name="page1" draw:style-name="dp1" draw:master-page-name="master-page3">
        <draw:polygon draw:style-name="gr1" draw:text-style-name="P1" draw:layer="layout" svg:width="9.171cm" svg:height="0.439cm" svg:x="1.943cm" svg:y="18.912cm" svg:viewBox="0 0 9172 440" draw:points="0,0 9172,0 9172,440 0,440">
          <text:p/>
        </draw:polygon>
        <draw:polygon draw:style-name="gr1" draw:text-style-name="P1" draw:layer="layout" svg:width="4.143cm" svg:height="0.439cm" svg:x="11.116cm" svg:y="18.912cm" svg:viewBox="0 0 4144 440" draw:points="0,0 4144,0 4144,440 0,440">
          <text:p/>
        </draw:polygon>
        <draw:polygon draw:style-name="gr1" draw:text-style-name="P1" draw:layer="layout" svg:width="3.173cm" svg:height="0.439cm" svg:x="15.261cm" svg:y="18.912cm" svg:viewBox="0 0 3174 440" draw:points="0,0 3174,0 3174,440 0,440">
          <text:p/>
        </draw:polygon>
        <draw:polygon draw:style-name="gr2" draw:text-style-name="P2" draw:layer="layout" svg:width="13.316cm" svg:height="0.436cm" svg:x="1.943cm" svg:y="25.484cm" svg:viewBox="0 0 13317 437" draw:points="0,0 13317,0 13317,437 0,437">
          <text:p/>
        </draw:polygon>
        <draw:polygon draw:style-name="gr1" draw:text-style-name="P1" draw:layer="layout" svg:width="9.171cm" svg:height="0.439cm" svg:x="1.943cm" svg:y="18.912cm" svg:viewBox="0 0 9172 440" draw:points="0,0 9172,0 9172,440 0,440">
          <text:p/>
        </draw:polygon>
        <draw:polygon draw:style-name="gr1" draw:text-style-name="P1" draw:layer="layout" svg:width="4.143cm" svg:height="0.439cm" svg:x="11.116cm" svg:y="18.912cm" svg:viewBox="0 0 4144 440" draw:points="0,0 4144,0 4144,440 0,440">
          <text:p/>
        </draw:polygon>
        <draw:polygon draw:style-name="gr1" draw:text-style-name="P1" draw:layer="layout" svg:width="3.173cm" svg:height="0.439cm" svg:x="15.261cm" svg:y="18.912cm" svg:viewBox="0 0 3174 440" draw:points="0,0 3174,0 3174,440 0,440">
          <text:p/>
        </draw:polygon>
        <draw:polygon draw:style-name="gr2" draw:text-style-name="P2" draw:layer="layout" svg:width="13.316cm" svg:height="0.436cm" svg:x="1.943cm" svg:y="25.484cm" svg:viewBox="0 0 13317 437" draw:points="0,0 13317,0 13317,437 0,437">
          <text:p/>
        </draw:polygon>
        <draw:frame draw:style-name="gr3" draw:text-style-name="P3" draw:layer="layout" svg:width="17.119cm" svg:height="1.758cm" svg:x="1.94cm" svg:y="1.247cm">
          <draw:image xlink:href="Pictures/1000000100000683000000AC2147EB98.png" xlink:type="simple" xlink:show="embed" xlink:actuate="onLoad" draw:mime-type="image/png">
            <text:p/>
          </draw:image>
        </draw:frame>
        <draw:frame draw:style-name="gr3" draw:text-style-name="P3" draw:layer="layout" svg:width="16.442cm" svg:height="5.841cm" svg:x="1.94cm" svg:y="3.413cm">
          <draw:image xlink:href="Pictures/10000001000003CB000001594FE6C8E6.png" xlink:type="simple" xlink:show="embed" xlink:actuate="onLoad" draw:mime-type="image/png">
            <text:p/>
          </draw:image>
        </draw:frame>
        <draw:frame draw:style-name="gr4" draw:text-style-name="P5" draw:layer="layout" svg:width="8.452cm" svg:height="0.352cm" svg:x="6.262cm" svg:y="9.335cm">
          <draw:text-box>
            <text:p text:style-name="P4"><text:span text:style-name="T1">ALLEGATO B1 – Griglia di autovalutazione titoli e punteggi</text:span></text:p>
          </draw:text-box>
        </draw:frame>
        <draw:frame draw:style-name="gr4" draw:text-style-name="P5" draw:layer="layout" svg:width="3.762cm" svg:height="0.352cm" svg:x="8.618cm" svg:y="10.118cm">
          <draw:text-box>
            <text:p text:style-name="P4"><text:span text:style-name="T2">Profilo: ESPERTO / TUTOR</text:span></text:p>
          </draw:text-box>
        </draw:frame>
        <draw:frame draw:style-name="gr4" draw:text-style-name="P5" draw:layer="layout" svg:width="7.014cm" svg:height="0.352cm" svg:x="1.944cm" svg:y="10.901cm">
          <draw:text-box>
            <text:p text:style-name="P4"><text:span text:style-name="T3">Al Dirigente Scolastico dell'Istituto Comprensivo</text:span></text:p>
          </draw:text-box>
        </draw:frame>
        <draw:frame draw:style-name="gr4" draw:text-style-name="P5" draw:layer="layout" svg:width="16.341cm" svg:height="0.352cm" svg:x="1.944cm" svg:y="11.684cm">
          <draw:text-box>
            <text:p text:style-name="P4"><text:span text:style-name="T4">Fondi Strutturali Europei – Programma Nazionale “Scuola e competenze” 2021-2027 – Obiettivo Specifico ESO4.6 – </text:span></text:p>
          </draw:text-box>
        </draw:frame>
        <draw:frame draw:style-name="gr4" draw:text-style-name="P5" draw:layer="layout" svg:width="16.95cm" svg:height="0.352cm" svg:x="1.944cm" svg:y="12.114cm">
          <draw:text-box>
            <text:p text:style-name="P4"><text:span text:style-name="T4">Azione ESO4.6.A1 – Sotto azione ESO4.6.A1.B, interventi di cui al decreto del Ministro dell'istruzione e del merito n. 176 </text:span></text:p>
          </draw:text-box>
        </draw:frame>
        <draw:frame draw:style-name="gr4" draw:text-style-name="P5" draw:layer="layout" svg:width="15.231cm" svg:height="0.352cm" svg:x="1.944cm" svg:y="12.545cm">
          <draw:text-box>
            <text:p text:style-name="P4"><text:span text:style-name="T4">del 09/09/2025 – Avviso Prot. 55669 del 10/03/2026, “Agenda NORD” – Progetto “POLIS – Potenziamento, </text:span></text:p>
          </draw:text-box>
        </draw:frame>
        <draw:frame draw:style-name="gr4" draw:text-style-name="P5" draw:layer="layout" svg:width="7.563cm" svg:height="0.352cm" svg:x="1.944cm" svg:y="12.975cm">
          <draw:text-box>
            <text:p text:style-name="P4"><text:span text:style-name="T4">Orientamento, Lingue, Inclusione, Scienze, Successo”.</text:span></text:p>
          </draw:text-box>
        </draw:frame>
        <draw:frame draw:style-name="gr4" draw:text-style-name="P5" draw:layer="layout" svg:width="3.461cm" svg:height="0.352cm" svg:x="1.944cm" svg:y="13.582cm">
          <draw:text-box>
            <text:p text:style-name="P4"><text:span text:style-name="T3">Candidatura n. 22780 – </text:span></text:p>
          </draw:text-box>
        </draw:frame>
        <draw:frame draw:style-name="gr4" draw:text-style-name="P5" draw:layer="layout" svg:width="10.182cm" svg:height="0.352cm" svg:x="1.944cm" svg:y="14.012cm">
          <draw:text-box>
            <text:p text:style-name="P4"><text:span text:style-name="T5">Codice progetto : ESO4.6, Azione ESO4.6.A1 – Sotto azione ESO4.6.A1.B</text:span></text:p>
          </draw:text-box>
        </draw:frame>
        <draw:frame draw:style-name="gr4" draw:text-style-name="P5" draw:layer="layout" svg:width="3.688cm" svg:height="0.352cm" svg:x="1.944cm" svg:y="14.443cm">
          <draw:text-box>
            <text:p text:style-name="P4"><text:span text:style-name="T3">– CUP: J54D26001100007</text:span></text:p>
          </draw:text-box>
        </draw:frame>
        <draw:frame draw:style-name="gr4" draw:text-style-name="P5" draw:layer="layout" svg:width="17cm" svg:height="0.352cm" svg:x="1.944cm" svg:y="15.226cm">
          <draw:text-box>
            <text:p text:style-name="P4"><text:span text:style-name="T5">Il/La sottoscritto/a ________________________________________________ nato/a a ________________________ il </text:span></text:p>
          </draw:text-box>
        </draw:frame>
        <draw:frame draw:style-name="gr4" draw:text-style-name="P5" draw:layer="layout" svg:width="3.502cm" svg:height="0.352cm" svg:x="1.944cm" svg:y="15.656cm">
          <draw:text-box>
            <text:p text:style-name="P4"><text:span text:style-name="T5">____________________</text:span></text:p>
          </draw:text-box>
        </draw:frame>
        <draw:frame draw:style-name="gr4" draw:text-style-name="P5" draw:layer="layout" svg:width="15.985cm" svg:height="0.352cm" svg:x="1.944cm" svg:y="16.298cm">
          <draw:text-box>
            <text:p text:style-name="P4"><text:span text:style-name="T3">consapevole che la falsità in atti e le dichiarazioni mendaci sono punite ai sensi del codice penale e delle leggi </text:span></text:p>
          </draw:text-box>
        </draw:frame>
        <draw:frame draw:style-name="gr4" draw:text-style-name="P5" draw:layer="layout" svg:width="15.163cm" svg:height="0.352cm" svg:x="1.944cm" svg:y="16.729cm">
          <draw:text-box>
            <text:p text:style-name="P4"><text:span text:style-name="T3">speciali in materia, ai sensi e per gli effetti di cui agli artt. 46 e 47 del D.P.R. n. 445 del 28 dicembre 2000,</text:span></text:p>
          </draw:text-box>
        </draw:frame>
        <draw:frame draw:style-name="gr4" draw:text-style-name="P5" draw:layer="layout" svg:width="1.442cm" svg:height="0.352cm" svg:x="9.783cm" svg:y="17.512cm">
          <draw:text-box>
            <text:p text:style-name="P4"><text:span text:style-name="T3">DICHIARA</text:span></text:p>
          </draw:text-box>
        </draw:frame>
        <draw:line draw:style-name="gr5" draw:text-style-name="P3" draw:layer="layout" svg:x1="1.94cm" svg:y1="18.917cm" svg:x2="18.441cm" svg:y2="18.917cm">
          <text:p/>
        </draw:line>
        <draw:line draw:style-name="gr5" draw:text-style-name="P3" draw:layer="layout" svg:x1="1.94cm" svg:y1="19.358cm" svg:x2="18.441cm" svg:y2="19.358cm">
          <text:p/>
        </draw:line>
        <draw:line draw:style-name="gr5" draw:text-style-name="P3" draw:layer="layout" svg:x1="1.94cm" svg:y1="19.796cm" svg:x2="18.441cm" svg:y2="19.796cm">
          <text:p/>
        </draw:line>
        <draw:line draw:style-name="gr5" draw:text-style-name="P3" draw:layer="layout" svg:x1="1.94cm" svg:y1="20.237cm" svg:x2="18.441cm" svg:y2="20.237cm">
          <text:p/>
        </draw:line>
        <draw:line draw:style-name="gr5" draw:text-style-name="P3" draw:layer="layout" svg:x1="1.94cm" svg:y1="20.674cm" svg:x2="18.441cm" svg:y2="20.674cm">
          <text:p/>
        </draw:line>
        <draw:line draw:style-name="gr5" draw:text-style-name="P3" draw:layer="layout" svg:x1="1.94cm" svg:y1="21.115cm" svg:x2="18.441cm" svg:y2="21.115cm">
          <text:p/>
        </draw:line>
        <draw:line draw:style-name="gr5" draw:text-style-name="P3" draw:layer="layout" svg:x1="1.94cm" svg:y1="21.552cm" svg:x2="18.441cm" svg:y2="21.552cm">
          <text:p/>
        </draw:line>
        <draw:line draw:style-name="gr5" draw:text-style-name="P3" draw:layer="layout" svg:x1="1.94cm" svg:y1="21.993cm" svg:x2="18.441cm" svg:y2="21.993cm">
          <text:p/>
        </draw:line>
        <draw:line draw:style-name="gr5" draw:text-style-name="P3" draw:layer="layout" svg:x1="1.94cm" svg:y1="22.431cm" svg:x2="18.441cm" svg:y2="22.431cm">
          <text:p/>
        </draw:line>
        <draw:line draw:style-name="gr5" draw:text-style-name="P3" draw:layer="layout" svg:x1="1.94cm" svg:y1="23.302cm" svg:x2="18.441cm" svg:y2="23.302cm">
          <text:p/>
        </draw:line>
        <draw:line draw:style-name="gr5" draw:text-style-name="P3" draw:layer="layout" svg:x1="1.94cm" svg:y1="23.74cm" svg:x2="18.441cm" svg:y2="23.74cm">
          <text:p/>
        </draw:line>
        <draw:line draw:style-name="gr5" draw:text-style-name="P3" draw:layer="layout" svg:x1="1.94cm" svg:y1="24.181cm" svg:x2="18.441cm" svg:y2="24.181cm">
          <text:p/>
        </draw:line>
        <draw:line draw:style-name="gr5" draw:text-style-name="P3" draw:layer="layout" svg:x1="1.94cm" svg:y1="24.618cm" svg:x2="18.441cm" svg:y2="24.618cm">
          <text:p/>
        </draw:line>
        <draw:line draw:style-name="gr5" draw:text-style-name="P3" draw:layer="layout" svg:x1="1.94cm" svg:y1="25.489cm" svg:x2="18.441cm" svg:y2="25.489cm">
          <text:p/>
        </draw:line>
        <draw:line draw:style-name="gr5" draw:text-style-name="P3" draw:layer="layout" svg:x1="1.94cm" svg:y1="25.927cm" svg:x2="18.441cm" svg:y2="25.927cm">
          <text:p/>
        </draw:line>
        <draw:line draw:style-name="gr5" draw:text-style-name="P3" draw:layer="layout" svg:x1="1.943cm" svg:y1="18.912cm" svg:x2="1.943cm" svg:y2="25.93cm">
          <text:p/>
        </draw:line>
        <draw:line draw:style-name="gr5" draw:text-style-name="P3" draw:layer="layout" svg:x1="11.116cm" svg:y1="18.912cm" svg:x2="11.116cm" svg:y2="25.493cm">
          <text:p/>
        </draw:line>
        <draw:line draw:style-name="gr5" draw:text-style-name="P3" draw:layer="layout" svg:x1="15.261cm" svg:y1="18.912cm" svg:x2="15.261cm" svg:y2="25.93cm">
          <text:p/>
        </draw:line>
        <draw:line draw:style-name="gr5" draw:text-style-name="P3" draw:layer="layout" svg:x1="18.436cm" svg:y1="18.912cm" svg:x2="18.436cm" svg:y2="25.93cm">
          <text:p/>
        </draw:line>
        <draw:frame draw:style-name="gr4" draw:text-style-name="P5" draw:layer="layout" svg:width="16.66cm" svg:height="0.352cm" svg:x="1.944cm" svg:y="18.295cm">
          <draw:text-box>
            <text:p text:style-name="P4"><text:span text:style-name="T5">di possedere i requisiti di accesso stabiliti dall'art. 5 dell'Avviso e di possedere i seguenti titoli culturali ed esperienze:</text:span></text:p>
          </draw:text-box>
        </draw:frame>
        <draw:frame draw:style-name="gr4" draw:text-style-name="P5" draw:layer="layout" svg:width="2.73cm" svg:height="0.352cm" svg:x="5.165cm" svg:y="19.001cm">
          <draw:text-box>
            <text:p text:style-name="P4"><text:span text:style-name="T3">Titolo / esperienza</text:span></text:p>
          </draw:text-box>
        </draw:frame>
        <draw:frame draw:style-name="gr4" draw:text-style-name="P5" draw:layer="layout" svg:width="0.721cm" svg:height="0.352cm" svg:x="12.831cm" svg:y="19.001cm">
          <draw:text-box>
            <text:p text:style-name="P4"><text:span text:style-name="T3">Note</text:span></text:p>
          </draw:text-box>
        </draw:frame>
        <draw:frame draw:style-name="gr4" draw:text-style-name="P5" draw:layer="layout" svg:width="0.772cm" svg:height="0.352cm" svg:x="16.468cm" svg:y="19.001cm">
          <draw:text-box>
            <text:p text:style-name="P4"><text:span text:style-name="T3">Punti</text:span></text:p>
          </draw:text-box>
        </draw:frame>
        <draw:frame draw:style-name="gr4" draw:text-style-name="P5" draw:layer="layout" svg:width="8.928cm" svg:height="0.352cm" svg:x="1.965cm" svg:y="19.438cm">
          <draw:text-box>
            <text:p text:style-name="P4"><text:span text:style-name="T5">A1. Laurea magistrale o vecchio ordinamento inerente al ruolo</text:span></text:p>
          </draw:text-box>
        </draw:frame>
        <draw:frame draw:style-name="gr4" draw:text-style-name="P5" draw:layer="layout" svg:width="2.169cm" svg:height="0.352cm" svg:x="12.104cm" svg:y="19.438cm">
          <draw:text-box>
            <text:p text:style-name="P4"><text:span text:style-name="T5">una sola laurea</text:span></text:p>
          </draw:text-box>
        </draw:frame>
        <draw:frame draw:style-name="gr4" draw:text-style-name="P5" draw:layer="layout" svg:width="0.358cm" svg:height="0.352cm" svg:x="16.676cm" svg:y="19.438cm">
          <draw:text-box>
            <text:p text:style-name="P4"><text:span text:style-name="T3">20</text:span></text:p>
          </draw:text-box>
        </draw:frame>
        <draw:frame draw:style-name="gr4" draw:text-style-name="P5" draw:layer="layout" svg:width="8.416cm" svg:height="0.352cm" svg:x="1.965cm" svg:y="19.879cm">
          <draw:text-box>
            <text:p text:style-name="P4"><text:span text:style-name="T5">A2. Laurea triennale inerente al ruolo (in alternativa ad A1)</text:span></text:p>
          </draw:text-box>
        </draw:frame>
        <draw:frame draw:style-name="gr4" draw:text-style-name="P5" draw:layer="layout" svg:width="2.169cm" svg:height="0.352cm" svg:x="12.104cm" svg:y="19.879cm">
          <draw:text-box>
            <text:p text:style-name="P4"><text:span text:style-name="T5">una sola laurea</text:span></text:p>
          </draw:text-box>
        </draw:frame>
        <draw:frame draw:style-name="gr4" draw:text-style-name="P5" draw:layer="layout" svg:width="0.358cm" svg:height="0.352cm" svg:x="16.676cm" svg:y="19.879cm">
          <draw:text-box>
            <text:p text:style-name="P4"><text:span text:style-name="T3">10</text:span></text:p>
          </draw:text-box>
        </draw:frame>
        <draw:frame draw:style-name="gr4" draw:text-style-name="P5" draw:layer="layout" svg:width="8.772cm" svg:height="0.352cm" svg:x="1.965cm" svg:y="20.316cm">
          <draw:text-box>
            <text:p text:style-name="P4"><text:span text:style-name="T5">A3. Diploma di istruzione secondaria (in alternativa ad A1-A2)</text:span></text:p>
          </draw:text-box>
        </draw:frame>
        <draw:frame draw:style-name="gr4" draw:text-style-name="P5" draw:layer="layout" svg:width="1.883cm" svg:height="0.352cm" svg:x="12.248cm" svg:y="20.316cm">
          <draw:text-box>
            <text:p text:style-name="P4"><text:span text:style-name="T5">un solo titolo</text:span></text:p>
          </draw:text-box>
        </draw:frame>
        <draw:frame draw:style-name="gr4" draw:text-style-name="P5" draw:layer="layout" svg:width="0.352cm" svg:height="0.352cm" svg:x="16.764cm" svg:y="20.316cm">
          <draw:text-box>
            <text:p text:style-name="P4"><text:span text:style-name="T3">5</text:span></text:p>
          </draw:text-box>
        </draw:frame>
        <draw:frame draw:style-name="gr4" draw:text-style-name="P5" draw:layer="layout" svg:width="6.719cm" svg:height="0.352cm" svg:x="1.965cm" svg:y="20.757cm">
          <draw:text-box>
            <text:p text:style-name="P4"><text:span text:style-name="T5">A4. Dottorato di ricerca attinente alla selezione</text:span></text:p>
          </draw:text-box>
        </draw:frame>
        <draw:frame draw:style-name="gr4" draw:text-style-name="P5" draw:layer="layout" svg:width="0.352cm" svg:height="0.352cm" svg:x="16.764cm" svg:y="20.757cm">
          <draw:text-box>
            <text:p text:style-name="P4"><text:span text:style-name="T3">5</text:span></text:p>
          </draw:text-box>
        </draw:frame>
        <draw:frame draw:style-name="gr4" draw:text-style-name="P5" draw:layer="layout" svg:width="8.346cm" svg:height="0.352cm" svg:x="1.965cm" svg:y="21.195cm">
          <draw:text-box>
            <text:p text:style-name="P4"><text:span text:style-name="T5">A5. Master universitario di II livello attinente alla selezione</text:span></text:p>
          </draw:text-box>
        </draw:frame>
        <draw:frame draw:style-name="gr4" draw:text-style-name="P5" draw:layer="layout" svg:width="0.352cm" svg:height="0.352cm" svg:x="16.764cm" svg:y="21.195cm">
          <draw:text-box>
            <text:p text:style-name="P4"><text:span text:style-name="T3">5</text:span></text:p>
          </draw:text-box>
        </draw:frame>
        <draw:frame draw:style-name="gr4" draw:text-style-name="P5" draw:layer="layout" svg:width="8.255cm" svg:height="0.352cm" svg:x="1.965cm" svg:y="21.636cm">
          <draw:text-box>
            <text:p text:style-name="P4"><text:span text:style-name="T5">A6. Master universitario di I livello attinente (in alt. ad A3)</text:span></text:p>
          </draw:text-box>
        </draw:frame>
        <draw:frame draw:style-name="gr4" draw:text-style-name="P5" draw:layer="layout" svg:width="0.352cm" svg:height="0.352cm" svg:x="16.764cm" svg:y="21.636cm">
          <draw:text-box>
            <text:p text:style-name="P4"><text:span text:style-name="T3">5</text:span></text:p>
          </draw:text-box>
        </draw:frame>
        <draw:frame draw:style-name="gr4" draw:text-style-name="P5" draw:layer="layout" svg:width="7.88cm" svg:height="0.352cm" svg:x="1.965cm" svg:y="22.073cm">
          <draw:text-box>
            <text:p text:style-name="P4"><text:span text:style-name="T5">B1. Competenze I.C.T. certificate riconosciute dal MIUR</text:span></text:p>
          </draw:text-box>
        </draw:frame>
        <draw:frame draw:style-name="gr4" draw:text-style-name="P5" draw:layer="layout" svg:width="2.755cm" svg:height="0.352cm" svg:x="11.811cm" svg:y="22.073cm">
          <draw:text-box>
            <text:p text:style-name="P4"><text:span text:style-name="T5">max 2 certificazioni</text:span></text:p>
          </draw:text-box>
        </draw:frame>
        <draw:frame draw:style-name="gr4" draw:text-style-name="P5" draw:layer="layout" svg:width="0.862cm" svg:height="0.352cm" svg:x="16.422cm" svg:y="22.073cm">
          <draw:text-box>
            <text:p text:style-name="P4"><text:span text:style-name="T3">5 cad.</text:span></text:p>
          </draw:text-box>
        </draw:frame>
        <draw:frame draw:style-name="gr4" draw:text-style-name="P5" draw:layer="layout" svg:width="8.632cm" svg:height="0.352cm" svg:x="1.965cm" svg:y="22.514cm">
          <draw:text-box>
            <text:p text:style-name="P4"><text:span text:style-name="T5">C1. Esperienze di esperto/tutor in tematiche inerenti presso </text:span></text:p>
          </draw:text-box>
        </draw:frame>
        <draw:frame draw:style-name="gr4" draw:text-style-name="P5" draw:layer="layout" svg:width="1.863cm" svg:height="0.352cm" svg:x="1.965cm" svg:y="22.945cm">
          <draw:text-box>
            <text:p text:style-name="P4"><text:span text:style-name="T5">scuole statali</text:span></text:p>
          </draw:text-box>
        </draw:frame>
        <draw:frame draw:style-name="gr4" draw:text-style-name="P5" draw:layer="layout" svg:width="1.039cm" svg:height="0.352cm" svg:x="12.672cm" svg:y="22.729cm">
          <draw:text-box>
            <text:p text:style-name="P4"><text:span text:style-name="T5">max 10</text:span></text:p>
          </draw:text-box>
        </draw:frame>
        <draw:frame draw:style-name="gr4" draw:text-style-name="P5" draw:layer="layout" svg:width="0.862cm" svg:height="0.352cm" svg:x="16.422cm" svg:y="22.729cm">
          <draw:text-box>
            <text:p text:style-name="P4"><text:span text:style-name="T3">2 cad.</text:span></text:p>
          </draw:text-box>
        </draw:frame>
        <draw:frame draw:style-name="gr4" draw:text-style-name="P5" draw:layer="layout" svg:width="7.608cm" svg:height="0.352cm" svg:x="1.965cm" svg:y="23.382cm">
          <draw:text-box>
            <text:p text:style-name="P4"><text:span text:style-name="T5">C2. Pubblicazioni / corsi di formazione online inerenti</text:span></text:p>
          </draw:text-box>
        </draw:frame>
        <draw:frame draw:style-name="gr4" draw:text-style-name="P5" draw:layer="layout" svg:width="0.861cm" svg:height="0.352cm" svg:x="12.76cm" svg:y="23.382cm">
          <draw:text-box>
            <text:p text:style-name="P4"><text:span text:style-name="T5">max 5</text:span></text:p>
          </draw:text-box>
        </draw:frame>
        <draw:frame draw:style-name="gr4" draw:text-style-name="P5" draw:layer="layout" svg:width="0.862cm" svg:height="0.352cm" svg:x="16.422cm" svg:y="23.382cm">
          <draw:text-box>
            <text:p text:style-name="P4"><text:span text:style-name="T3">2 cad.</text:span></text:p>
          </draw:text-box>
        </draw:frame>
        <draw:frame draw:style-name="gr4" draw:text-style-name="P5" draw:layer="layout" svg:width="7.874cm" svg:height="0.352cm" svg:x="1.965cm" svg:y="23.823cm">
          <draw:text-box>
            <text:p text:style-name="P4"><text:span text:style-name="T5">C3. Ulteriori esperienze inerenti non coincidenti con C1</text:span></text:p>
          </draw:text-box>
        </draw:frame>
        <draw:frame draw:style-name="gr4" draw:text-style-name="P5" draw:layer="layout" svg:width="1.039cm" svg:height="0.352cm" svg:x="12.672cm" svg:y="23.823cm">
          <draw:text-box>
            <text:p text:style-name="P4"><text:span text:style-name="T5">max 10</text:span></text:p>
          </draw:text-box>
        </draw:frame>
        <draw:frame draw:style-name="gr4" draw:text-style-name="P5" draw:layer="layout" svg:width="0.862cm" svg:height="0.352cm" svg:x="16.422cm" svg:y="23.823cm">
          <draw:text-box>
            <text:p text:style-name="P4"><text:span text:style-name="T3">1 cad.</text:span></text:p>
          </draw:text-box>
        </draw:frame>
        <draw:frame draw:style-name="gr4" draw:text-style-name="P5" draw:layer="layout" svg:width="8.301cm" svg:height="0.352cm" svg:x="1.965cm" svg:y="24.261cm">
          <draw:text-box>
            <text:p text:style-name="P4"><text:span text:style-name="T5">C4. Corsi di formazione seguiti (min. 12 ore, con attestato)</text:span></text:p>
          </draw:text-box>
        </draw:frame>
        <draw:frame draw:style-name="gr4" draw:text-style-name="P5" draw:layer="layout" svg:width="1.039cm" svg:height="0.352cm" svg:x="12.672cm" svg:y="24.261cm">
          <draw:text-box>
            <text:p text:style-name="P4"><text:span text:style-name="T5">max 10</text:span></text:p>
          </draw:text-box>
        </draw:frame>
        <draw:frame draw:style-name="gr4" draw:text-style-name="P5" draw:layer="layout" svg:width="0.862cm" svg:height="0.352cm" svg:x="16.422cm" svg:y="24.261cm">
          <draw:text-box>
            <text:p text:style-name="P4"><text:span text:style-name="T3">1 cad.</text:span></text:p>
          </draw:text-box>
        </draw:frame>
        <draw:frame draw:style-name="gr4" draw:text-style-name="P5" draw:layer="layout" svg:width="9.096cm" svg:height="0.352cm" svg:x="1.965cm" svg:y="24.702cm">
          <draw:text-box>
            <text:p text:style-name="P4"><text:span text:style-name="T5">C5. Esperienze lavorative/professionali inerenti non coincidenti </text:span></text:p>
          </draw:text-box>
        </draw:frame>
        <draw:frame draw:style-name="gr4" draw:text-style-name="P5" draw:layer="layout" svg:width="1.466cm" svg:height="0.352cm" svg:x="1.965cm" svg:y="25.132cm">
          <draw:text-box>
            <text:p text:style-name="P4"><text:span text:style-name="T5">con C1/C3</text:span></text:p>
          </draw:text-box>
        </draw:frame>
        <draw:frame draw:style-name="gr4" draw:text-style-name="P5" draw:layer="layout" svg:width="1.039cm" svg:height="0.352cm" svg:x="12.672cm" svg:y="24.917cm">
          <draw:text-box>
            <text:p text:style-name="P4"><text:span text:style-name="T5">max 10</text:span></text:p>
          </draw:text-box>
        </draw:frame>
        <draw:frame draw:style-name="gr4" draw:text-style-name="P5" draw:layer="layout" svg:width="0.862cm" svg:height="0.352cm" svg:x="16.422cm" svg:y="24.917cm">
          <draw:text-box>
            <text:p text:style-name="P4"><text:span text:style-name="T3">1 cad.</text:span></text:p>
          </draw:text-box>
        </draw:frame>
        <draw:frame draw:style-name="gr4" draw:text-style-name="P5" draw:layer="layout" svg:width="3.741cm" svg:height="0.352cm" svg:x="1.965cm" svg:y="25.569cm">
          <draw:text-box>
            <text:p text:style-name="P4"><text:span text:style-name="T3">TOTALE (MAX 100 PUNTI)</text:span></text:p>
          </draw:text-box>
        </draw:frame>
        <draw:frame draw:style-name="gr4" draw:text-style-name="P5" draw:layer="layout" svg:width="6.741cm" svg:height="0.352cm" svg:x="1.944cm" svg:y="26.539cm">
          <draw:text-box>
            <text:p text:style-name="P4"><text:span text:style-name="T5">Luogo e data: ___________________________</text:span></text:p>
          </draw:text-box>
        </draw:frame>
        <draw:frame draw:style-name="gr6" draw:text-style-name="P6" draw:layer="layout" svg:width="16.566cm" svg:height="0.475cm" svg:x="2.219cm" svg:y="0.678cm">
          <draw:text-box>
            <text:p text:style-name="P4"><text:span text:style-name="T6">PRIC818005 - AJ3T54O - REGISTRO PROTOCOLLO - 0006704 - 06/07/2026 - IV.2 - U</text:span></text:p>
          </draw:text-box>
        </draw:frame>
      </draw:page>
      <draw:page draw:name="page2" draw:style-name="dp1" draw:master-page-name="master-page34">
        <draw:frame draw:style-name="gr3" draw:text-style-name="P3" draw:layer="layout" svg:width="17.119cm" svg:height="1.758cm" svg:x="1.94cm" svg:y="1.247cm">
          <draw:image xlink:href="Pictures/1000000100000683000000AC2147EB98.png" xlink:type="simple" xlink:show="embed" xlink:actuate="onLoad" draw:mime-type="image/png">
            <text:p/>
          </draw:image>
        </draw:frame>
        <draw:frame draw:style-name="gr3" draw:text-style-name="P3" draw:layer="layout" svg:width="16.442cm" svg:height="5.841cm" svg:x="1.94cm" svg:y="3.413cm">
          <draw:image xlink:href="Pictures/10000001000003CB000001594FE6C8E6.png" xlink:type="simple" xlink:show="embed" xlink:actuate="onLoad" draw:mime-type="image/png">
            <text:p/>
          </draw:image>
        </draw:frame>
        <draw:frame draw:style-name="gr4" draw:text-style-name="P5" draw:layer="layout" svg:width="7.114cm" svg:height="0.352cm" svg:x="11.924cm" svg:y="9.335cm">
          <draw:text-box>
            <text:p text:style-name="P4"><text:span text:style-name="T5">Firma: ___________________________________</text:span></text:p>
          </draw:text-box>
        </draw:frame>
        <draw:frame draw:style-name="gr6" draw:text-style-name="P6" draw:layer="layout" svg:width="16.566cm" svg:height="0.475cm" svg:x="2.219cm" svg:y="0.678cm">
          <draw:text-box>
            <text:p text:style-name="P4"><text:span text:style-name="T6">PRIC818005 - AJ3T54O - REGISTRO PROTOCOLLO - 0006704 - 06/07/2026 - IV.2 - U</text:span></text:p>
          </draw:text-box>
        </draw:frame>
      </draw:page>
      <draw:page draw:name="page3" draw:style-name="dp1" draw:master-page-name="master-page3">
        <draw:polygon draw:style-name="gr1" draw:text-style-name="P1" draw:layer="layout" svg:width="9.171cm" svg:height="0.439cm" svg:x="1.943cm" svg:y="18.051cm" svg:viewBox="0 0 9172 440" draw:points="0,0 9172,0 9172,440 0,440">
          <text:p/>
        </draw:polygon>
        <draw:polygon draw:style-name="gr1" draw:text-style-name="P1" draw:layer="layout" svg:width="4.143cm" svg:height="0.439cm" svg:x="11.116cm" svg:y="18.051cm" svg:viewBox="0 0 4144 440" draw:points="0,0 4144,0 4144,440 0,440">
          <text:p/>
        </draw:polygon>
        <draw:polygon draw:style-name="gr1" draw:text-style-name="P1" draw:layer="layout" svg:width="3.173cm" svg:height="0.439cm" svg:x="15.261cm" svg:y="18.051cm" svg:viewBox="0 0 3174 440" draw:points="0,0 3174,0 3174,440 0,440">
          <text:p/>
        </draw:polygon>
        <draw:polygon draw:style-name="gr2" draw:text-style-name="P2" draw:layer="layout" svg:width="13.316cm" svg:height="0.44cm" svg:x="1.943cm" svg:y="23.286cm" svg:viewBox="0 0 13317 441" draw:points="0,0 13317,0 13317,441 0,441">
          <text:p/>
        </draw:polygon>
        <draw:polygon draw:style-name="gr1" draw:text-style-name="P1" draw:layer="layout" svg:width="9.171cm" svg:height="0.439cm" svg:x="1.943cm" svg:y="18.051cm" svg:viewBox="0 0 9172 440" draw:points="0,0 9172,0 9172,440 0,440">
          <text:p/>
        </draw:polygon>
        <draw:polygon draw:style-name="gr1" draw:text-style-name="P1" draw:layer="layout" svg:width="4.143cm" svg:height="0.439cm" svg:x="11.116cm" svg:y="18.051cm" svg:viewBox="0 0 4144 440" draw:points="0,0 4144,0 4144,440 0,440">
          <text:p/>
        </draw:polygon>
        <draw:polygon draw:style-name="gr1" draw:text-style-name="P1" draw:layer="layout" svg:width="3.173cm" svg:height="0.439cm" svg:x="15.261cm" svg:y="18.051cm" svg:viewBox="0 0 3174 440" draw:points="0,0 3174,0 3174,440 0,440">
          <text:p/>
        </draw:polygon>
        <draw:polygon draw:style-name="gr2" draw:text-style-name="P2" draw:layer="layout" svg:width="13.316cm" svg:height="0.44cm" svg:x="1.943cm" svg:y="23.286cm" svg:viewBox="0 0 13317 441" draw:points="0,0 13317,0 13317,441 0,441">
          <text:p/>
        </draw:polygon>
        <draw:frame draw:style-name="gr3" draw:text-style-name="P3" draw:layer="layout" svg:width="17.119cm" svg:height="1.758cm" svg:x="1.94cm" svg:y="1.247cm">
          <draw:image xlink:href="Pictures/1000000100000683000000AC2147EB98.png" xlink:type="simple" xlink:show="embed" xlink:actuate="onLoad" draw:mime-type="image/png">
            <text:p/>
          </draw:image>
        </draw:frame>
        <draw:frame draw:style-name="gr3" draw:text-style-name="P3" draw:layer="layout" svg:width="16.442cm" svg:height="5.841cm" svg:x="1.94cm" svg:y="3.413cm">
          <draw:image xlink:href="Pictures/10000001000003CB000001594FE6C8E6.png" xlink:type="simple" xlink:show="embed" xlink:actuate="onLoad" draw:mime-type="image/png">
            <text:p/>
          </draw:image>
        </draw:frame>
        <draw:frame draw:style-name="gr4" draw:text-style-name="P5" draw:layer="layout" svg:width="8.452cm" svg:height="0.352cm" svg:x="6.262cm" svg:y="9.335cm">
          <draw:text-box>
            <text:p text:style-name="P4"><text:span text:style-name="T1">ALLEGATO B2 – Griglia di autovalutazione titoli e punteggi</text:span></text:p>
          </draw:text-box>
        </draw:frame>
        <draw:frame draw:style-name="gr4" draw:text-style-name="P5" draw:layer="layout" svg:width="12.719cm" svg:height="0.352cm" svg:x="4.12cm" svg:y="10.118cm">
          <draw:text-box>
            <text:p text:style-name="P4"><text:span text:style-name="T2">Profilo: FIGURA AGGIUNTIVA (mediatore culturale L2 / psicologo-esperto di counseling)</text:span></text:p>
          </draw:text-box>
        </draw:frame>
        <draw:frame draw:style-name="gr4" draw:text-style-name="P5" draw:layer="layout" svg:width="7.014cm" svg:height="0.352cm" svg:x="1.944cm" svg:y="10.901cm">
          <draw:text-box>
            <text:p text:style-name="P4"><text:span text:style-name="T3">Al Dirigente Scolastico dell'Istituto Comprensivo</text:span></text:p>
          </draw:text-box>
        </draw:frame>
        <draw:frame draw:style-name="gr4" draw:text-style-name="P5" draw:layer="layout" svg:width="16.341cm" svg:height="0.352cm" svg:x="1.944cm" svg:y="11.684cm">
          <draw:text-box>
            <text:p text:style-name="P4"><text:span text:style-name="T4">Fondi Strutturali Europei – Programma Nazionale “Scuola e competenze” 2021-2027 – Obiettivo Specifico ESO4.6 – </text:span></text:p>
          </draw:text-box>
        </draw:frame>
        <draw:frame draw:style-name="gr4" draw:text-style-name="P5" draw:layer="layout" svg:width="16.95cm" svg:height="0.352cm" svg:x="1.944cm" svg:y="12.114cm">
          <draw:text-box>
            <text:p text:style-name="P4"><text:span text:style-name="T4">Azione ESO4.6.A1 – Sotto azione ESO4.6.A1.B, interventi di cui al decreto del Ministro dell'istruzione e del merito n. 176 </text:span></text:p>
          </draw:text-box>
        </draw:frame>
        <draw:frame draw:style-name="gr4" draw:text-style-name="P5" draw:layer="layout" svg:width="15.231cm" svg:height="0.352cm" svg:x="1.944cm" svg:y="12.545cm">
          <draw:text-box>
            <text:p text:style-name="P4"><text:span text:style-name="T4">del 09/09/2025 – Avviso Prot. 55669 del 10/03/2026, “Agenda NORD” – Progetto “POLIS – Potenziamento, </text:span></text:p>
          </draw:text-box>
        </draw:frame>
        <draw:frame draw:style-name="gr4" draw:text-style-name="P5" draw:layer="layout" svg:width="7.563cm" svg:height="0.352cm" svg:x="1.944cm" svg:y="12.975cm">
          <draw:text-box>
            <text:p text:style-name="P4"><text:span text:style-name="T4">Orientamento, Lingue, Inclusione, Scienze, Successo”.</text:span></text:p>
          </draw:text-box>
        </draw:frame>
        <draw:frame draw:style-name="gr4" draw:text-style-name="P5" draw:layer="layout" svg:width="15.39cm" svg:height="0.352cm" svg:x="1.944cm" svg:y="13.582cm">
          <draw:text-box>
            <text:p text:style-name="P4"><text:span text:style-name="T3">Candidatura n. 22780 – Codice Nazionale: da assegnare in fase di autorizzazione – CUP: J54D26001100007</text:span></text:p>
          </draw:text-box>
        </draw:frame>
        <draw:frame draw:style-name="gr4" draw:text-style-name="P5" draw:layer="layout" svg:width="17cm" svg:height="0.352cm" svg:x="1.944cm" svg:y="14.365cm">
          <draw:text-box>
            <text:p text:style-name="P4"><text:span text:style-name="T5">Il/La sottoscritto/a ________________________________________________ nato/a a ________________________ il </text:span></text:p>
          </draw:text-box>
        </draw:frame>
        <draw:frame draw:style-name="gr4" draw:text-style-name="P5" draw:layer="layout" svg:width="3.502cm" svg:height="0.352cm" svg:x="1.944cm" svg:y="14.796cm">
          <draw:text-box>
            <text:p text:style-name="P4"><text:span text:style-name="T5">____________________</text:span></text:p>
          </draw:text-box>
        </draw:frame>
        <draw:frame draw:style-name="gr4" draw:text-style-name="P5" draw:layer="layout" svg:width="15.985cm" svg:height="0.352cm" svg:x="1.944cm" svg:y="15.438cm">
          <draw:text-box>
            <text:p text:style-name="P4"><text:span text:style-name="T3">consapevole che la falsità in atti e le dichiarazioni mendaci sono punite ai sensi del codice penale e delle leggi </text:span></text:p>
          </draw:text-box>
        </draw:frame>
        <draw:frame draw:style-name="gr4" draw:text-style-name="P5" draw:layer="layout" svg:width="15.163cm" svg:height="0.352cm" svg:x="1.944cm" svg:y="15.868cm">
          <draw:text-box>
            <text:p text:style-name="P4"><text:span text:style-name="T3">speciali in materia, ai sensi e per gli effetti di cui agli artt. 46 e 47 del D.P.R. n. 445 del 28 dicembre 2000,</text:span></text:p>
          </draw:text-box>
        </draw:frame>
        <draw:frame draw:style-name="gr4" draw:text-style-name="P5" draw:layer="layout" svg:width="1.442cm" svg:height="0.352cm" svg:x="9.783cm" svg:y="16.651cm">
          <draw:text-box>
            <text:p text:style-name="P4"><text:span text:style-name="T3">DICHIARA</text:span></text:p>
          </draw:text-box>
        </draw:frame>
        <draw:line draw:style-name="gr5" draw:text-style-name="P3" draw:layer="layout" svg:x1="1.94cm" svg:y1="18.056cm" svg:x2="18.441cm" svg:y2="18.056cm">
          <text:p/>
        </draw:line>
        <draw:line draw:style-name="gr5" draw:text-style-name="P3" draw:layer="layout" svg:x1="1.94cm" svg:y1="18.497cm" svg:x2="18.441cm" svg:y2="18.497cm">
          <text:p/>
        </draw:line>
        <draw:line draw:style-name="gr5" draw:text-style-name="P3" draw:layer="layout" svg:x1="1.94cm" svg:y1="18.935cm" svg:x2="18.441cm" svg:y2="18.935cm">
          <text:p/>
        </draw:line>
        <draw:line draw:style-name="gr5" draw:text-style-name="P3" draw:layer="layout" svg:x1="1.94cm" svg:y1="19.376cm" svg:x2="18.441cm" svg:y2="19.376cm">
          <text:p/>
        </draw:line>
        <draw:line draw:style-name="gr5" draw:text-style-name="P3" draw:layer="layout" svg:x1="1.94cm" svg:y1="19.813cm" svg:x2="18.441cm" svg:y2="19.813cm">
          <text:p/>
        </draw:line>
        <draw:line draw:style-name="gr5" draw:text-style-name="P3" draw:layer="layout" svg:x1="1.94cm" svg:y1="20.685cm" svg:x2="18.441cm" svg:y2="20.685cm">
          <text:p/>
        </draw:line>
        <draw:line draw:style-name="gr5" draw:text-style-name="P3" draw:layer="layout" svg:x1="1.94cm" svg:y1="21.552cm" svg:x2="18.441cm" svg:y2="21.552cm">
          <text:p/>
        </draw:line>
        <draw:line draw:style-name="gr5" draw:text-style-name="P3" draw:layer="layout" svg:x1="1.94cm" svg:y1="22.854cm" svg:x2="18.441cm" svg:y2="22.854cm">
          <text:p/>
        </draw:line>
        <draw:line draw:style-name="gr5" draw:text-style-name="P3" draw:layer="layout" svg:x1="1.94cm" svg:y1="23.292cm" svg:x2="18.441cm" svg:y2="23.292cm">
          <text:p/>
        </draw:line>
        <draw:line draw:style-name="gr5" draw:text-style-name="P3" draw:layer="layout" svg:x1="1.94cm" svg:y1="23.733cm" svg:x2="18.441cm" svg:y2="23.733cm">
          <text:p/>
        </draw:line>
        <draw:line draw:style-name="gr5" draw:text-style-name="P3" draw:layer="layout" svg:x1="1.943cm" svg:y1="18.051cm" svg:x2="1.943cm" svg:y2="23.736cm">
          <text:p/>
        </draw:line>
        <draw:line draw:style-name="gr5" draw:text-style-name="P3" draw:layer="layout" svg:x1="11.116cm" svg:y1="18.051cm" svg:x2="11.116cm" svg:y2="23.295cm">
          <text:p/>
        </draw:line>
        <draw:line draw:style-name="gr5" draw:text-style-name="P3" draw:layer="layout" svg:x1="15.261cm" svg:y1="18.051cm" svg:x2="15.261cm" svg:y2="23.736cm">
          <text:p/>
        </draw:line>
        <draw:line draw:style-name="gr5" draw:text-style-name="P3" draw:layer="layout" svg:x1="18.436cm" svg:y1="18.051cm" svg:x2="18.436cm" svg:y2="23.736cm">
          <text:p/>
        </draw:line>
        <draw:frame draw:style-name="gr4" draw:text-style-name="P5" draw:layer="layout" svg:width="10.908cm" svg:height="0.352cm" svg:x="1.944cm" svg:y="17.434cm">
          <draw:text-box>
            <text:p text:style-name="P4"><text:span text:style-name="T5">di essere in possesso dei seguenti titoli ed esperienze lavorative e formative:</text:span></text:p>
          </draw:text-box>
        </draw:frame>
        <draw:frame draw:style-name="gr4" draw:text-style-name="P5" draw:layer="layout" svg:width="3.417cm" svg:height="0.352cm" svg:x="4.819cm" svg:y="18.14cm">
          <draw:text-box>
            <text:p text:style-name="P4"><text:span text:style-name="T3">Elementi di valutazione</text:span></text:p>
          </draw:text-box>
        </draw:frame>
        <draw:frame draw:style-name="gr4" draw:text-style-name="P5" draw:layer="layout" svg:width="0.721cm" svg:height="0.352cm" svg:x="12.831cm" svg:y="18.14cm">
          <draw:text-box>
            <text:p text:style-name="P4"><text:span text:style-name="T3">Note</text:span></text:p>
          </draw:text-box>
        </draw:frame>
        <draw:frame draw:style-name="gr4" draw:text-style-name="P5" draw:layer="layout" svg:width="1.472cm" svg:height="0.352cm" svg:x="16.115cm" svg:y="18.14cm">
          <draw:text-box>
            <text:p text:style-name="P4"><text:span text:style-name="T3">Punti max</text:span></text:p>
          </draw:text-box>
        </draw:frame>
        <draw:frame draw:style-name="gr4" draw:text-style-name="P5" draw:layer="layout" svg:width="5.918cm" svg:height="0.352cm" svg:x="1.965cm" svg:y="18.577cm">
          <draw:text-box>
            <text:p text:style-name="P4"><text:span text:style-name="T5">Laurea magistrale o vecchio ordinamento</text:span></text:p>
          </draw:text-box>
        </draw:frame>
        <draw:frame draw:style-name="gr4" draw:text-style-name="P5" draw:layer="layout" svg:width="2.169cm" svg:height="0.352cm" svg:x="12.104cm" svg:y="18.577cm">
          <draw:text-box>
            <text:p text:style-name="P4"><text:span text:style-name="T5">una sola laurea</text:span></text:p>
          </draw:text-box>
        </draw:frame>
        <draw:frame draw:style-name="gr4" draw:text-style-name="P5" draw:layer="layout" svg:width="0.358cm" svg:height="0.352cm" svg:x="16.676cm" svg:y="18.577cm">
          <draw:text-box>
            <text:p text:style-name="P4"><text:span text:style-name="T3">15</text:span></text:p>
          </draw:text-box>
        </draw:frame>
        <draw:frame draw:style-name="gr4" draw:text-style-name="P5" draw:layer="layout" svg:width="7.639cm" svg:height="0.352cm" svg:x="1.965cm" svg:y="19.018cm">
          <draw:text-box>
            <text:p text:style-name="P4"><text:span text:style-name="T5">Laurea triennale (in assenza di laurea magistrale/v.o.)</text:span></text:p>
          </draw:text-box>
        </draw:frame>
        <draw:frame draw:style-name="gr4" draw:text-style-name="P5" draw:layer="layout" svg:width="2.169cm" svg:height="0.352cm" svg:x="12.104cm" svg:y="19.018cm">
          <draw:text-box>
            <text:p text:style-name="P4"><text:span text:style-name="T5">una sola laurea</text:span></text:p>
          </draw:text-box>
        </draw:frame>
        <draw:frame draw:style-name="gr4" draw:text-style-name="P5" draw:layer="layout" svg:width="0.358cm" svg:height="0.352cm" svg:x="16.676cm" svg:y="19.018cm">
          <draw:text-box>
            <text:p text:style-name="P4"><text:span text:style-name="T3">10</text:span></text:p>
          </draw:text-box>
        </draw:frame>
        <draw:frame draw:style-name="gr4" draw:text-style-name="P5" draw:layer="layout" svg:width="7.494cm" svg:height="0.352cm" svg:x="1.965cm" svg:y="19.456cm">
          <draw:text-box>
            <text:p text:style-name="P4"><text:span text:style-name="T5">X Diploma di scuola secondaria (in assenza di laurea)</text:span></text:p>
          </draw:text-box>
        </draw:frame>
        <draw:frame draw:style-name="gr4" draw:text-style-name="P5" draw:layer="layout" svg:width="1.883cm" svg:height="0.352cm" svg:x="12.248cm" svg:y="19.456cm">
          <draw:text-box>
            <text:p text:style-name="P4"><text:span text:style-name="T5">un solo titolo</text:span></text:p>
          </draw:text-box>
        </draw:frame>
        <draw:frame draw:style-name="gr4" draw:text-style-name="P5" draw:layer="layout" svg:width="0.352cm" svg:height="0.352cm" svg:x="16.764cm" svg:y="19.456cm">
          <draw:text-box>
            <text:p text:style-name="P4"><text:span text:style-name="T3">5</text:span></text:p>
          </draw:text-box>
        </draw:frame>
        <draw:frame draw:style-name="gr4" draw:text-style-name="P5" draw:layer="layout" svg:width="8.809cm" svg:height="0.352cm" svg:x="1.965cm" svg:y="19.897cm">
          <draw:text-box>
            <text:p text:style-name="P4"><text:span text:style-name="T5">Master di I o II livello in ambiti attinenti (DSA, BES, psicologia, </text:span></text:p>
          </draw:text-box>
        </draw:frame>
        <draw:frame draw:style-name="gr4" draw:text-style-name="P5" draw:layer="layout" svg:width="5.047cm" svg:height="0.352cm" svg:x="1.965cm" svg:y="20.327cm">
          <draw:text-box>
            <text:p text:style-name="P4"><text:span text:style-name="T5">didattica, pedagogia, educazione...)</text:span></text:p>
          </draw:text-box>
        </draw:frame>
        <draw:frame draw:style-name="gr4" draw:text-style-name="P5" draw:layer="layout" svg:width="2.415cm" svg:height="0.352cm" svg:x="11.98cm" svg:y="20.112cm">
          <draw:text-box>
            <text:p text:style-name="P4"><text:span text:style-name="T5">6 punti per titolo</text:span></text:p>
          </draw:text-box>
        </draw:frame>
        <draw:frame draw:style-name="gr4" draw:text-style-name="P5" draw:layer="layout" svg:width="1.058cm" svg:height="0.352cm" svg:x="16.323cm" svg:y="20.112cm">
          <draw:text-box>
            <text:p text:style-name="P4"><text:span text:style-name="T3">max 24</text:span></text:p>
          </draw:text-box>
        </draw:frame>
        <draw:frame draw:style-name="gr4" draw:text-style-name="P5" draw:layer="layout" svg:width="9.23cm" svg:height="0.352cm" svg:x="1.965cm" svg:y="20.765cm">
          <draw:text-box>
            <text:p text:style-name="P4"><text:span text:style-name="T5">X Esperienze come esperto o tutor in progetti PNRR/PON presso </text:span></text:p>
          </draw:text-box>
        </draw:frame>
        <draw:frame draw:style-name="gr4" draw:text-style-name="P5" draw:layer="layout" svg:width="2.732cm" svg:height="0.352cm" svg:x="1.965cm" svg:y="21.195cm">
          <draw:text-box>
            <text:p text:style-name="P4"><text:span text:style-name="T5">istituti comprensivi</text:span></text:p>
          </draw:text-box>
        </draw:frame>
        <draw:frame draw:style-name="gr4" draw:text-style-name="P5" draw:layer="layout" svg:width="3.191cm" svg:height="0.352cm" svg:x="11.592cm" svg:y="20.98cm">
          <draw:text-box>
            <text:p text:style-name="P4"><text:span text:style-name="T5">4 punti per esperienza</text:span></text:p>
          </draw:text-box>
        </draw:frame>
        <draw:frame draw:style-name="gr4" draw:text-style-name="P5" draw:layer="layout" svg:width="1.058cm" svg:height="0.352cm" svg:x="16.323cm" svg:y="20.98cm">
          <draw:text-box>
            <text:p text:style-name="P4"><text:span text:style-name="T3">max 24</text:span></text:p>
          </draw:text-box>
        </draw:frame>
        <draw:frame draw:style-name="gr4" draw:text-style-name="P5" draw:layer="layout" svg:width="9.284cm" svg:height="0.352cm" svg:x="1.965cm" svg:y="21.851cm">
          <draw:text-box>
            <text:p text:style-name="P4"><text:span text:style-name="T5">X Esperienza come docente nella scuola primaria o secondaria di </text:span></text:p>
          </draw:text-box>
        </draw:frame>
        <draw:frame draw:style-name="gr4" draw:text-style-name="P5" draw:layer="layout" svg:width="0.996cm" svg:height="0.352cm" svg:x="1.965cm" svg:y="22.281cm">
          <draw:text-box>
            <text:p text:style-name="P4"><text:span text:style-name="T5">I grado</text:span></text:p>
          </draw:text-box>
        </draw:frame>
        <draw:frame draw:style-name="gr4" draw:text-style-name="P5" draw:layer="layout" svg:width="2.731cm" svg:height="0.352cm" svg:x="11.822cm" svg:y="21.636cm">
          <draw:text-box>
            <text:p text:style-name="P4"><text:span text:style-name="T5">2 punti per a.s. con</text:span></text:p>
          </draw:text-box>
        </draw:frame>
        <draw:frame draw:style-name="gr4" draw:text-style-name="P5" draw:layer="layout" svg:width="3.974cm" svg:height="0.352cm" svg:x="11.197cm" svg:y="22.066cm">
          <draw:text-box>
            <text:p text:style-name="P4"><text:span text:style-name="T5">contratto a T.I. o T.D. fino al</text:span></text:p>
          </draw:text-box>
        </draw:frame>
        <draw:frame draw:style-name="gr4" draw:text-style-name="P5" draw:layer="layout" svg:width="2.042cm" svg:height="0.352cm" svg:x="12.167cm" svg:y="22.497cm">
          <draw:text-box>
            <text:p text:style-name="P4"><text:span text:style-name="T5">31/08 o 30/06</text:span></text:p>
          </draw:text-box>
        </draw:frame>
        <draw:frame draw:style-name="gr4" draw:text-style-name="P5" draw:layer="layout" svg:width="1.058cm" svg:height="0.352cm" svg:x="16.323cm" svg:y="22.066cm">
          <draw:text-box>
            <text:p text:style-name="P4"><text:span text:style-name="T3">max 20</text:span></text:p>
          </draw:text-box>
        </draw:frame>
        <draw:frame draw:style-name="gr4" draw:text-style-name="P5" draw:layer="layout" svg:width="5.814cm" svg:height="0.352cm" svg:x="1.965cm" svg:y="22.934cm">
          <draw:text-box>
            <text:p text:style-name="P4"><text:span text:style-name="T5">X Esperienza come funzione strumentale</text:span></text:p>
          </draw:text-box>
        </draw:frame>
        <draw:frame draw:style-name="gr4" draw:text-style-name="P5" draw:layer="layout" svg:width="2.133cm" svg:height="0.352cm" svg:x="12.121cm" svg:y="22.934cm">
          <draw:text-box>
            <text:p text:style-name="P4"><text:span text:style-name="T5">2 punti per a.s.</text:span></text:p>
          </draw:text-box>
        </draw:frame>
        <draw:frame draw:style-name="gr4" draw:text-style-name="P5" draw:layer="layout" svg:width="1.058cm" svg:height="0.352cm" svg:x="16.323cm" svg:y="22.934cm">
          <draw:text-box>
            <text:p text:style-name="P4"><text:span text:style-name="T3">max 10</text:span></text:p>
          </draw:text-box>
        </draw:frame>
        <draw:frame draw:style-name="gr4" draw:text-style-name="P5" draw:layer="layout" svg:width="16.648cm" svg:height="0.352cm" svg:x="1.965cm" svg:y="23.375cm">
          <draw:text-box>
            <text:p text:style-name="P4"><text:span text:style-name="T3">TOTALE (MAX 108 PUNTI) <text:s text:c="137"/>55 <text:s text:c="19"/></text:span></text:p>
          </draw:text-box>
        </draw:frame>
        <draw:frame draw:style-name="gr4" draw:text-style-name="P5" draw:layer="layout" svg:width="8.437cm" svg:height="0.352cm" svg:x="2.044cm" svg:y="24.342cm">
          <draw:text-box>
            <text:p text:style-name="P4"><text:span text:style-name="T5">Luogo e data: ___16/07/2026________________________</text:span></text:p>
          </draw:text-box>
        </draw:frame>
        <draw:frame draw:style-name="gr4" draw:text-style-name="P5" draw:layer="layout" svg:width="9.47cm" svg:height="0.352cm" svg:x="11.924cm" svg:y="25.478cm">
          <draw:text-box>
            <text:p text:style-name="P4"><text:span text:style-name="T5">Firma: <text:s/>Giuseppina garraffa________________________________</text:span></text:p>
          </draw:text-box>
        </draw:frame>
        <draw:frame draw:style-name="gr6" draw:text-style-name="P6" draw:layer="layout" svg:width="16.566cm" svg:height="0.475cm" svg:x="2.219cm" svg:y="0.678cm">
          <draw:text-box>
            <text:p text:style-name="P4"><text:span text:style-name="T6">PRIC818005 - AJ3T54O - REGISTRO PROTOCOLLO - 0006704 - 06/07/2026 - IV.2 - U</text:span></text:p>
          </draw:text-box>
        </draw:frame>
      </draw:page>
    </office:drawing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xmlns:smil="urn:oasis:names:tc:opendocument:xmlns:smil-compatible:1.0" xmlns:anim="urn:oasis:names:tc:opendocument:xmlns:animation:1.0" xmlns:officeooo="http://openoffice.org/2009/office" office:version="1.4">
  <office:font-face-decls>
    <style:font-face style:name="Carlito" svg:font-family="Carlito"/>
    <style:font-face style:name="Helvetica" svg:font-family="Helvetica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oto Sans" svg:font-family="'Noto Sans'" style:font-family-generic="roman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draw:gradient draw:name="Blu_20_pieno" draw:display-name="Blu pieno" draw:style="linear" draw:start-color="#729fcf" draw:end-color="#355269" draw:start-intensity="100%" draw:end-intensity="100%" draw:angle="30deg" draw:border="0%">
      <loext:gradient-stop svg:offset="0" loext:color-type="rgb" loext:color-value="#729fcf"/>
      <loext:gradient-stop svg:offset="1" loext:color-type="rgb" loext:color-value="#355269"/>
    </draw:gradient>
    <draw:gradient draw:name="Forme" draw:style="rectangular" draw:cx="50%" draw:cy="50%" draw:start-color="#cccccc" draw:end-color="#ffffff" draw:start-intensity="100%" draw:end-intensity="100%" draw:angle="0deg" draw:border="0%">
      <loext:gradient-stop svg:offset="0" loext:color-type="rgb" loext:color-value="#cccccc"/>
      <loext:gradient-stop svg:offset="1" loext:color-type="rgb" loext:color-value="#ffffff"/>
    </draw:gradient>
    <draw:gradient draw:name="Giallo_20_pieno" draw:display-name="Giallo pieno" draw:style="linear" draw:start-color="#ffde59" draw:end-color="#b47804" draw:start-intensity="100%" draw:end-intensity="100%" draw:angle="30deg" draw:border="0%">
      <loext:gradient-stop svg:offset="0" loext:color-type="rgb" loext:color-value="#ffde59"/>
      <loext:gradient-stop svg:offset="1" loext:color-type="rgb" loext:color-value="#b47804"/>
    </draw:gradient>
    <draw:gradient draw:name="Pieno" draw:style="linear" draw:start-color="#ffffff" draw:end-color="#cccccc" draw:start-intensity="100%" draw:end-intensity="100%" draw:angle="30deg" draw:border="0%">
      <loext:gradient-stop svg:offset="0" loext:color-type="rgb" loext:color-value="#ffffff"/>
      <loext:gradient-stop svg:offset="1" loext:color-type="rgb" loext:color-value="#cccccc"/>
    </draw:gradient>
    <draw:gradient draw:name="Rosso_20_pieno" draw:display-name="Rosso pieno" draw:style="linear" draw:start-color="#ff6d6d" draw:end-color="#c9211e" draw:start-intensity="100%" draw:end-intensity="100%" draw:angle="30deg" draw:border="0%">
      <loext:gradient-stop svg:offset="0" loext:color-type="rgb" loext:color-value="#ff6d6d"/>
      <loext:gradient-stop svg:offset="1" loext:color-type="rgb" loext:color-value="#c9211e"/>
    </draw:gradient>
    <draw:gradient draw:name="Verde_20_pieno" draw:display-name="Verde pieno" draw:style="linear" draw:start-color="#77bc65" draw:end-color="#127622" draw:start-intensity="100%" draw:end-intensity="100%" draw:angle="30deg" draw:border="0%">
      <loext:gradient-stop svg:offset="0" loext:color-type="rgb" loext:color-value="#77bc65"/>
      <loext:gradient-stop svg:offset="1" loext:color-type="rgb" loext:color-value="#127622"/>
    </draw:gradient>
    <draw:marker draw:name="Arrow" svg:viewBox="0 0 20 30" svg:d="M10 0l-10 30h20z"/>
    <style:default-style style:family="graphic">
      <style:graphic-properties svg:stroke-color="#3465a4" draw:fill-color="#729fcf" fo:wrap-option="no-wrap"/>
      <style:paragraph-properties style:text-autospace="ideograph-alpha" style:punctuation-wrap="simple" style:line-break="strict" style:writing-mode="lr-tb" style:font-independent-line-spacing="false">
        <style:tab-stops/>
      </style:paragraph-properties>
      <style:text-properties style:use-window-font-color="true" loext:opacity="0%" style:font-name="Liberation Serif" fo:font-size="24pt" fo:language="it" fo:country="IT" style:font-name-asian="Segoe UI" style:font-size-asian="24pt" style:language-asian="zh" style:country-asian="CN" style:font-name-complex="Tahoma" style:font-size-complex="24pt" style:language-complex="hi" style:country-complex="IN"/>
    </style:default-style>
    <style:style style:name="standard" style:family="graphic"/>
    <style:style style:name="objectwithoutfill" style:family="graphic" style:parent-style-name="standard">
      <style:graphic-properties draw:fill="none"/>
    </style:style>
    <style:style style:name="Object_20_with_20_no_20_fill_20_and_20_no_20_line" style:display-name="Object with no fill and no line" style:family="graphic" style:parent-style-name="standard">
      <style:graphic-properties draw:stroke="none" draw:fill="none"/>
    </style:style>
    <style:style style:name="Text" style:family="graphic">
      <style:graphic-properties draw:stroke="solid" svg:stroke-color="#cccccc" draw:fill="solid" draw:fill-color="#eeeeee"/>
      <style:text-properties style:font-name="Noto Sans" fo:font-family="'Noto Sans'" style:font-family-generic="roman" style:font-pitch="variable"/>
    </style:style>
    <style:style style:name="A4" style:family="graphic" style:parent-style-name="Text">
      <style:graphic-properties draw:fill="none"/>
      <style:text-properties fo:font-size="18pt"/>
    </style:style>
    <style:style style:name="Title_20_A4" style:display-name="Title A4" style:family="graphic" style:parent-style-name="A4">
      <style:graphic-properties draw:stroke="none"/>
      <style:text-properties fo:font-size="44pt"/>
    </style:style>
    <style:style style:name="Heading_20_A4" style:display-name="Heading A4" style:family="graphic" style:parent-style-name="A4">
      <style:graphic-properties draw:stroke="none"/>
      <style:text-properties fo:font-size="24pt"/>
    </style:style>
    <style:style style:name="Text_20_A4" style:display-name="Text A4" style:family="graphic" style:parent-style-name="A4">
      <style:graphic-properties draw:stroke="none"/>
    </style:style>
    <style:style style:name="A0" style:family="graphic" style:parent-style-name="Text">
      <style:graphic-properties draw:fill="none"/>
      <style:text-properties fo:font-size="48pt"/>
    </style:style>
    <style:style style:name="Title_20_A0" style:display-name="Title A0" style:family="graphic" style:parent-style-name="A0">
      <style:graphic-properties draw:stroke="none"/>
      <style:text-properties fo:font-size="96pt"/>
    </style:style>
    <style:style style:name="Heading_20_A0" style:display-name="Heading A0" style:family="graphic" style:parent-style-name="A0">
      <style:graphic-properties draw:stroke="none"/>
      <style:text-properties fo:font-size="71.9000015258789pt"/>
    </style:style>
    <style:style style:name="Text_20_A0" style:display-name="Text A0" style:family="graphic" style:parent-style-name="A0">
      <style:graphic-properties draw:stroke="none"/>
    </style:style>
    <style:style style:name="Graphic" style:family="graphic">
      <style:graphic-properties draw:fill="solid" draw:fill-color="#ffffff"/>
      <style:text-properties style:font-name="Liberation Sans" fo:font-family="'Liberation Sans'" style:font-family-generic="roman" style:font-pitch="variable" fo:font-size="18pt"/>
    </style:style>
    <style:style style:name="Shapes" style:family="graphic" style:parent-style-name="Graphic">
      <style:graphic-properties draw:stroke="none" draw:fill="gradient" draw:fill-gradient-name="Forme"/>
      <style:text-properties fo:font-size="14pt" fo:font-weight="bold"/>
    </style:style>
    <style:style style:name="Filled" style:family="graphic" style:parent-style-name="Shapes">
      <style:graphic-properties draw:fill="gradient" draw:fill-gradient-name="Pieno"/>
    </style:style>
    <style:style style:name="Filled_20_Blue" style:display-name="Filled Blue" style:family="graphic" style:parent-style-name="Filled">
      <style:graphic-properties draw:fill-gradient-name="Blu_20_pieno"/>
      <style:text-properties fo:color="#ffffff" loext:opacity="100%"/>
    </style:style>
    <style:style style:name="Filled_20_Green" style:display-name="Filled Green" style:family="graphic" style:parent-style-name="Filled">
      <style:graphic-properties draw:fill-gradient-name="Verde_20_pieno"/>
      <style:text-properties fo:color="#ffffff" loext:opacity="100%" style:font-name="Liberation Sans" fo:font-family="'Liberation Sans'" style:font-family-generic="roman" style:font-pitch="variable"/>
    </style:style>
    <style:style style:name="Filled_20_Red" style:display-name="Filled Red" style:family="graphic" style:parent-style-name="Filled">
      <style:graphic-properties draw:fill-gradient-name="Rosso_20_pieno"/>
      <style:text-properties fo:color="#ffffff" loext:opacity="100%"/>
    </style:style>
    <style:style style:name="Filled_20_Yellow" style:display-name="Filled Yellow" style:family="graphic" style:parent-style-name="Filled">
      <style:graphic-properties draw:fill-gradient-name="Giallo_20_pieno"/>
      <style:text-properties fo:color="#ffffff" loext:opacity="100%"/>
    </style:style>
    <style:style style:name="Outlined" style:family="graphic" style:parent-style-name="Shapes">
      <style:graphic-properties draw:stroke="solid" svg:stroke-width="0.081cm" svg:stroke-color="#000000" draw:fill="none"/>
    </style:style>
    <style:style style:name="Outlined_20_Blue" style:display-name="Outlined Blue" style:family="graphic" style:parent-style-name="Outlined">
      <style:graphic-properties svg:stroke-color="#355269"/>
      <style:text-properties fo:color="#355269" loext:opacity="100%"/>
    </style:style>
    <style:style style:name="Outlined_20_Green" style:display-name="Outlined Green" style:family="graphic" style:parent-style-name="Outlined">
      <style:graphic-properties svg:stroke-color="#127622"/>
      <style:text-properties fo:color="#127622" loext:opacity="100%"/>
    </style:style>
    <style:style style:name="Outlined_20_Red" style:display-name="Outlined Red" style:family="graphic" style:parent-style-name="Outlined">
      <style:graphic-properties svg:stroke-color="#c9211e"/>
      <style:text-properties fo:color="#c9211e" loext:opacity="100%"/>
    </style:style>
    <style:style style:name="Outlined_20_Yellow" style:display-name="Outlined Yellow" style:family="graphic" style:parent-style-name="Outlined">
      <style:graphic-properties draw:stroke="solid" svg:stroke-color="#b47804"/>
      <style:text-properties fo:color="#b47804" loext:opacity="100%"/>
    </style:style>
    <style:style style:name="Lines" style:family="graphic" style:parent-style-name="Graphic">
      <style:graphic-properties draw:stroke="solid" svg:stroke-color="#000000" draw:fill="none"/>
    </style:style>
    <style:style style:name="Arrow_20_Line" style:display-name="Arrow Line" style:family="graphic" style:parent-style-name="Lines">
      <style:graphic-properties draw:marker-start="Arrow" draw:marker-start-width="0.2cm" draw:marker-end="Arrow" draw:marker-end-width="0.2cm" draw:show-unit="true"/>
    </style:style>
    <style:style style:name="Arrow_20_Dashed" style:display-name="Arrow Dashed" style:family="graphic" style:parent-style-name="Lines">
      <style:graphic-properties draw:stroke="dash"/>
    </style:style>
  </office:styles>
  <office:automatic-styles>
    <style:page-layout style:name="PM0">
      <style:page-layout-properties fo:margin-top="0.6cm" fo:margin-bottom="9cm" fo:margin-left="1.9cm" fo:margin-right="1cm" fo:page-width="21.001cm" fo:page-height="29.699cm" style:print-orientation="portrait"/>
    </style:page-layout>
    <style:style style:name="Mdp1" style:family="drawing-page">
      <style:drawing-page-properties draw:background-size="border" draw:fill="none"/>
    </style: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</draw:layer-set>
    <style:master-page style:name="master-page3" style:page-layout-name="PM0" draw:style-name="Mdp1">
      <loext:theme loext:name="Office">
        <loext:theme-colors loext:name="LibreOffice">
          <loext:color loext:name="dark1" loext:color="#000000"/>
          <loext:color loext:name="light1" loext:color="#ffffff"/>
          <loext:color loext:name="dark2" loext:color="#000000"/>
          <loext:color loext:name="light2" loext:color="#ffffff"/>
          <loext:color loext:name="accent1" loext:color="#18a303"/>
          <loext:color loext:name="accent2" loext:color="#0369a3"/>
          <loext:color loext:name="accent3" loext:color="#a33e03"/>
          <loext:color loext:name="accent4" loext:color="#8e03a3"/>
          <loext:color loext:name="accent5" loext:color="#c99c00"/>
          <loext:color loext:name="accent6" loext:color="#c9211e"/>
          <loext:color loext:name="hyperlink" loext:color="#0000ee"/>
          <loext:color loext:name="followed-hyperlink" loext:color="#551a8b"/>
        </loext:theme-colors>
      </loext:theme>
    </style:master-page>
    <style:master-page style:name="master-page34" style:page-layout-name="PM0" draw:style-name="Mdp1">
      <loext:theme loext:name="Office">
        <loext:theme-colors loext:name="LibreOffice">
          <loext:color loext:name="dark1" loext:color="#000000"/>
          <loext:color loext:name="light1" loext:color="#ffffff"/>
          <loext:color loext:name="dark2" loext:color="#000000"/>
          <loext:color loext:name="light2" loext:color="#ffffff"/>
          <loext:color loext:name="accent1" loext:color="#18a303"/>
          <loext:color loext:name="accent2" loext:color="#0369a3"/>
          <loext:color loext:name="accent3" loext:color="#a33e03"/>
          <loext:color loext:name="accent4" loext:color="#8e03a3"/>
          <loext:color loext:name="accent5" loext:color="#c99c00"/>
          <loext:color loext:name="accent6" loext:color="#c9211e"/>
          <loext:color loext:name="hyperlink" loext:color="#0000ee"/>
          <loext:color loext:name="followed-hyperlink" loext:color="#551a8b"/>
        </loext:theme-colors>
      </loext:theme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xmlns:presentation="urn:oasis:names:tc:opendocument:xmlns:presentation:1.0" xmlns:smil="urn:oasis:names:tc:opendocument:xmlns:smil-compatible:1.0" xmlns:anim="urn:oasis:names:tc:opendocument:xmlns:animation:1.0" xmlns:officeooo="http://openoffice.org/2009/office" office:version="1.4">
  <office:meta>
    <dc:date>2026-07-16T17:42:18.879370000</dc:date>
    <meta:editing-duration>PT8M10S</meta:editing-duration>
    <meta:editing-cycles>1</meta:editing-cycles>
    <meta:document-statistic meta:object-count="161"/>
    <meta:generator>LibreOffice/25.8.7.3$Windows_X86_64 LibreOffice_project/30742500f2d3eb4366ac312fa33d3dcabdb3eba5</meta:generator>
  </office:meta>
</office:document-meta>
</file>