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683000000AC2147EB98.png" manifest:media-type="image/png"/>
  <manifest:file-entry manifest:full-path="Pictures/10000001000003CB000001594FE6C8E6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rlito" svg:font-family="Carlito"/>
    <style:font-face style:name="DejaVu Sans" svg:font-family="'DejaVu Sans'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d9e2f3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93cm" fo:min-width="0.493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563cm" fo:min-width="0.563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solid" svg:stroke-width="0.008cm" svg:stroke-color="#999999" draw:stroke-linejoin="round" svg:stroke-linecap="butt" draw:fill="none" fo:padding-top="0.004cm" fo:padding-bottom="0.004cm" fo:padding-left="0.004cm" fo:padding-right="0.004cm" loext:decorative="false"/>
    </style:style>
    <style:style style:name="P1" style:family="paragraph">
      <loext:graphic-properties draw:fill="solid" draw:fill-color="#d9e2f3"/>
    </style:style>
    <style:style style:name="P2" style:family="paragraph">
      <loext:graphic-properties draw:fill="none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14pt" style:font-size-asian="14pt" style:font-size-complex="14pt"/>
    </style:style>
    <style:style style:name="P5" style:family="paragraph">
      <loext:graphic-properties draw:fill="none"/>
      <style:text-properties fo:font-size="12pt" style:font-size-asian="12pt" style:font-size-complex="12pt"/>
    </style:style>
    <style:style style:name="P6" style:family="paragraph">
      <loext:graphic-properties draw:fill="none"/>
      <style:text-properties fo:font-size="16pt" style:font-size-asian="16pt" style:font-size-complex="16pt"/>
    </style:style>
    <style:style style:name="P7" style:family="paragraph">
      <loext:graphic-properties draw:fill="none"/>
      <style:text-properties fo:font-size="10pt" style:font-size-asian="10pt" style:font-size-complex="10pt"/>
    </style:style>
    <style:style style:name="T1" style:family="text">
      <style:text-properties fo:color="#000000" loext:opacity="100%"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T2" style:family="text">
      <style:text-properties fo:color="#000000" loext:opacity="100%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3" style:family="text">
      <style:text-properties fo:color="#2e74b5" loext:opacity="100%"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T4" style:family="text">
      <style:text-properties fo:color="#000000" loext:opacity="100%" style:font-name="Carlito" fo:font-size="10pt" fo:font-style="italic" fo:font-weight="bold" style:font-name-asian="Carlito" style:font-size-asian="10pt" style:font-style-asian="italic" style:font-weight-asian="bold" style:font-name-complex="Carlito" style:font-size-complex="10pt" style:font-style-complex="italic" style:font-weight-complex="bold"/>
    </style:style>
    <style:style style:name="T5" style:family="text">
      <style:text-properties fo:color="#000000" loext:opacity="100%" style:font-name="Carlito" fo:font-size="10pt" fo:font-weight="bold" style:font-name-asian="Carlito" style:font-size-asian="10pt" style:font-weight-asian="bold" style:font-name-complex="Carlito" style:font-size-complex="10pt" style:font-weight-complex="bold"/>
    </style:style>
    <style:style style:name="T6" style:family="text">
      <style:text-properties fo:color="#000000" loext:opacity="100%" style:font-name="Carlito" fo:font-size="10pt" fo:font-style="italic" fo:font-weight="normal" style:font-name-asian="Carlito" style:font-size-asian="10pt" style:font-style-asian="italic" style:font-weight-asian="normal" style:font-name-complex="Carlito" style:font-size-complex="10pt" style:font-style-complex="italic" style:font-weight-complex="normal"/>
    </style:style>
    <style:style style:name="T7" style:family="text">
      <style:text-properties fo:color="#000000" loext:opacity="100%" style:font-name="Carlito" fo:font-size="10pt" fo:font-weight="normal" style:font-name-asian="Carlito" style:font-size-asian="10pt" style:font-weight-asian="normal" style:font-name-complex="Carlito" style:font-size-complex="10pt" style:font-weight-complex="normal"/>
    </style:style>
    <style:style style:name="T8" style:family="text">
      <style:text-properties fo:color="#000000" loext:opacity="100%" style:font-name="DejaVu Sans" fo:font-size="10pt" fo:font-weight="normal" style:font-name-asian="DejaVu Sans" style:font-size-asian="10pt" style:font-weight-asian="normal" style:font-name-complex="DejaVu Sans" style:font-size-complex="10pt" style:font-weight-complex="normal"/>
    </style:style>
    <style:style style:name="T9" style:family="text">
      <style:text-properties fo:color="#ff0000" loext:opacity="100%" style:text-outline="true" style:font-name="Helvetica" fo:font-size="12pt" fo:font-weight="normal" style:font-name-asian="Helvetica" style:font-size-asian="12pt" style:font-weight-asian="normal" style:font-name-complex="Helvetica" style:font-size-complex="12pt" style:font-weight-complex="normal"/>
    </style:style>
    <style:style style:name="T10" style:family="text">
      <style:text-properties fo:color="#000000" loext:opacity="100%" style:font-name="Times New Roman" fo:font-size="10pt" fo:font-weight="normal" style:font-name-asian="Times New Roman" style:font-size-asian="10pt" style:font-weight-asian="normal" style:font-name-complex="Times New Roman" style:font-size-complex="10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3.174cm" svg:height="0.436cm" svg:x="1.943cm" svg:y="25.777cm" svg:viewBox="0 0 3175 437" draw:points="0,0 3175,0 3175,437 0,437">
          <text:p/>
        </draw:polygon>
        <draw:polygon draw:style-name="gr1" draw:text-style-name="P1" draw:layer="layout" svg:width="5.908cm" svg:height="0.436cm" svg:x="5.118cm" svg:y="25.777cm" svg:viewBox="0 0 5909 437" draw:points="0,0 5909,0 5909,437 0,437">
          <text:p/>
        </draw:polygon>
        <draw:polygon draw:style-name="gr1" draw:text-style-name="P1" draw:layer="layout" svg:width="2.468cm" svg:height="0.436cm" svg:x="11.027cm" svg:y="25.777cm" svg:viewBox="0 0 2469 437" draw:points="0,0 2469,0 2469,437 0,437">
          <text:p/>
        </draw:polygon>
        <draw:polygon draw:style-name="gr1" draw:text-style-name="P1" draw:layer="layout" svg:width="2.467cm" svg:height="0.436cm" svg:x="13.497cm" svg:y="25.777cm" svg:viewBox="0 0 2468 437" draw:points="0,0 2468,0 2468,437 0,437">
          <text:p/>
        </draw:polygon>
        <draw:polygon draw:style-name="gr1" draw:text-style-name="P1" draw:layer="layout" svg:width="2.468cm" svg:height="0.436cm" svg:x="15.966cm" svg:y="25.777cm" svg:viewBox="0 0 2469 437" draw:points="0,0 2469,0 2469,437 0,437">
          <text:p/>
        </draw:polygon>
        <draw:polygon draw:style-name="gr1" draw:text-style-name="P1" draw:layer="layout" svg:width="3.174cm" svg:height="0.436cm" svg:x="1.943cm" svg:y="25.777cm" svg:viewBox="0 0 3175 437" draw:points="0,0 3175,0 3175,437 0,437">
          <text:p/>
        </draw:polygon>
        <draw:polygon draw:style-name="gr1" draw:text-style-name="P1" draw:layer="layout" svg:width="5.908cm" svg:height="0.436cm" svg:x="5.118cm" svg:y="25.777cm" svg:viewBox="0 0 5909 437" draw:points="0,0 5909,0 5909,437 0,437">
          <text:p/>
        </draw:polygon>
        <draw:polygon draw:style-name="gr1" draw:text-style-name="P1" draw:layer="layout" svg:width="2.468cm" svg:height="0.436cm" svg:x="11.027cm" svg:y="25.777cm" svg:viewBox="0 0 2469 437" draw:points="0,0 2469,0 2469,437 0,437">
          <text:p/>
        </draw:polygon>
        <draw:polygon draw:style-name="gr1" draw:text-style-name="P1" draw:layer="layout" svg:width="2.467cm" svg:height="0.436cm" svg:x="13.497cm" svg:y="25.777cm" svg:viewBox="0 0 2468 437" draw:points="0,0 2468,0 2468,437 0,437">
          <text:p/>
        </draw:polygon>
        <draw:polygon draw:style-name="gr1" draw:text-style-name="P1" draw:layer="layout" svg:width="2.468cm" svg:height="0.436cm" svg:x="15.966cm" svg:y="25.777cm" svg:viewBox="0 0 2469 437" draw:points="0,0 2469,0 2469,437 0,437">
          <text:p/>
        </draw:polygon>
        <draw:frame draw:style-name="gr2" draw:text-style-name="P2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2" draw:text-style-name="P2" draw:layer="layout" svg:width="16.442cm" svg:height="5.841cm" svg:x="1.94cm" svg:y="3.006cm">
          <draw:image xlink:href="Pictures/10000001000003CB000001594FE6C8E6.png" xlink:type="simple" xlink:show="embed" xlink:actuate="onLoad" draw:mime-type="image/png">
            <text:p/>
          </draw:image>
        </draw:frame>
        <draw:frame draw:style-name="gr3" draw:text-style-name="P4" draw:layer="layout" svg:width="9.484cm" svg:height="0.547cm" svg:x="5.779cm" svg:y="8.873cm">
          <draw:text-box>
            <text:p text:style-name="P3"><text:span text:style-name="T1">ALLEGATI ALL'AVVISO DI SELEZIONE</text:span></text:p>
          </draw:text-box>
        </draw:frame>
        <draw:frame draw:style-name="gr4" draw:text-style-name="P5" draw:layer="layout" svg:width="6.563cm" svg:height="0.471cm" svg:x="7.225cm" svg:y="9.614cm">
          <draw:text-box>
            <text:p text:style-name="P3"><text:span text:style-name="T2">"Agenda NORD" – Progetto POLIS</text:span></text:p>
          </draw:text-box>
        </draw:frame>
        <draw:frame draw:style-name="gr5" draw:text-style-name="P6" draw:layer="layout" svg:width="10.34cm" svg:height="0.628cm" svg:x="5.323cm" svg:y="10.634cm">
          <draw:text-box>
            <text:p text:style-name="P3"><text:span text:style-name="T3">ALLEGATO A – Istanza di partecipazione</text:span></text:p>
          </draw:text-box>
        </draw:frame>
        <draw:frame draw:style-name="gr6" draw:text-style-name="P7" draw:layer="layout" svg:width="5.336cm" svg:height="0.352cm" svg:x="7.828cm" svg:y="11.691cm">
          <draw:text-box>
            <text:p text:style-name="P3"><text:span text:style-name="T4">(Esperto / Tutor / Figura Aggiuntiva)</text:span></text:p>
          </draw:text-box>
        </draw:frame>
        <draw:frame draw:style-name="gr6" draw:text-style-name="P7" draw:layer="layout" svg:width="7.014cm" svg:height="0.352cm" svg:x="1.944cm" svg:y="12.474cm">
          <draw:text-box>
            <text:p text:style-name="P3"><text:span text:style-name="T5">Al Dirigente Scolastico dell'Istituto Comprensivo</text:span></text:p>
          </draw:text-box>
        </draw:frame>
        <draw:frame draw:style-name="gr6" draw:text-style-name="P7" draw:layer="layout" svg:width="16.341cm" svg:height="0.352cm" svg:x="1.944cm" svg:y="13.257cm">
          <draw:text-box>
            <text:p text:style-name="P3"><text:span text:style-name="T6">Fondi Strutturali Europei – Programma Nazionale “Scuola e competenze” 2021-2027 – Obiettivo Specifico ESO4.6 – </text:span></text:p>
          </draw:text-box>
        </draw:frame>
        <draw:frame draw:style-name="gr6" draw:text-style-name="P7" draw:layer="layout" svg:width="16.95cm" svg:height="0.352cm" svg:x="1.944cm" svg:y="13.688cm">
          <draw:text-box>
            <text:p text:style-name="P3"><text:span text:style-name="T6">Azione ESO4.6.A1 – Sotto azione ESO4.6.A1.B, interventi di cui al decreto del Ministro dell'istruzione e del merito n. 176 </text:span></text:p>
          </draw:text-box>
        </draw:frame>
        <draw:frame draw:style-name="gr6" draw:text-style-name="P7" draw:layer="layout" svg:width="15.231cm" svg:height="0.352cm" svg:x="1.944cm" svg:y="14.118cm">
          <draw:text-box>
            <text:p text:style-name="P3"><text:span text:style-name="T6">del 09/09/2025 – Avviso Prot. 55669 del 10/03/2026, “Agenda NORD” – Progetto “POLIS – Potenziamento, </text:span></text:p>
          </draw:text-box>
        </draw:frame>
        <draw:frame draw:style-name="gr6" draw:text-style-name="P7" draw:layer="layout" svg:width="7.563cm" svg:height="0.352cm" svg:x="1.944cm" svg:y="14.549cm">
          <draw:text-box>
            <text:p text:style-name="P3"><text:span text:style-name="T6">Orientamento, Lingue, Inclusione, Scienze, Successo”.</text:span></text:p>
          </draw:text-box>
        </draw:frame>
        <draw:frame draw:style-name="gr6" draw:text-style-name="P7" draw:layer="layout" svg:width="3.461cm" svg:height="0.352cm" svg:x="1.944cm" svg:y="15.155cm">
          <draw:text-box>
            <text:p text:style-name="P3"><text:span text:style-name="T5">Candidatura n. 22780 – </text:span></text:p>
          </draw:text-box>
        </draw:frame>
        <draw:frame draw:style-name="gr6" draw:text-style-name="P7" draw:layer="layout" svg:width="10.182cm" svg:height="0.352cm" svg:x="1.944cm" svg:y="15.939cm">
          <draw:text-box>
            <text:p text:style-name="P3"><text:span text:style-name="T7">Codice progetto : ESO4.6, Azione ESO4.6.A1 – Sotto azione ESO4.6.A1.B</text:span></text:p>
          </draw:text-box>
        </draw:frame>
        <draw:frame draw:style-name="gr6" draw:text-style-name="P7" draw:layer="layout" svg:width="3.688cm" svg:height="0.352cm" svg:x="1.944cm" svg:y="16.369cm">
          <draw:text-box>
            <text:p text:style-name="P3"><text:span text:style-name="T5">– CUP: J54D26001100007</text:span></text:p>
          </draw:text-box>
        </draw:frame>
        <draw:frame draw:style-name="gr6" draw:text-style-name="P7" draw:layer="layout" svg:width="13.121cm" svg:height="0.352cm" svg:x="1.944cm" svg:y="17.152cm">
          <draw:text-box>
            <text:p text:style-name="P3"><text:span text:style-name="T7">Il/La sottoscritto/a _GARRAFFA <text:s text:c="2"/>GIUSEPPINA______ nato/a a _CUTRO (KR)___ il 5/11/1971 </text:span></text:p>
          </draw:text-box>
        </draw:frame>
        <draw:frame draw:style-name="gr6" draw:text-style-name="P7" draw:layer="layout" svg:width="3.502cm" svg:height="0.352cm" svg:x="1.944cm" svg:y="17.582cm">
          <draw:text-box>
            <text:p text:style-name="P3"><text:span text:style-name="T7">____________________</text:span></text:p>
          </draw:text-box>
        </draw:frame>
        <draw:frame draw:style-name="gr6" draw:text-style-name="P7" draw:layer="layout" svg:width="10.485cm" svg:height="0.352cm" svg:x="1.944cm" svg:y="18.225cm">
          <draw:text-box>
            <text:p text:style-name="P3"><text:span text:style-name="T7">residente a ___PARMA_________ prov. ___PR____ nazionalità ITALIANA </text:span></text:p>
          </draw:text-box>
        </draw:frame>
        <draw:frame draw:style-name="gr6" draw:text-style-name="P7" draw:layer="layout" svg:width="6.302cm" svg:height="0.352cm" svg:x="1.944cm" svg:y="18.655cm">
          <draw:text-box>
            <text:p text:style-name="P3"><text:span text:style-name="T7">____________________________________</text:span></text:p>
          </draw:text-box>
        </draw:frame>
        <draw:frame draw:style-name="gr6" draw:text-style-name="P7" draw:layer="layout" svg:width="12.436cm" svg:height="0.352cm" svg:x="1.944cm" svg:y="19.297cm">
          <draw:text-box>
            <text:p text:style-name="P3"><text:span text:style-name="T7">qualifica: ___INSEGNANTE SCUOLA PRIMARIA T.I._____recapiti telefonici 370 3105231 </text:span></text:p>
          </draw:text-box>
        </draw:frame>
        <draw:frame draw:style-name="gr6" draw:text-style-name="P7" draw:layer="layout" svg:width="8.402cm" svg:height="0.352cm" svg:x="1.944cm" svg:y="19.727cm">
          <draw:text-box>
            <text:p text:style-name="P3"><text:span text:style-name="T7">________________________________________________</text:span></text:p>
          </draw:text-box>
        </draw:frame>
        <draw:frame draw:style-name="gr6" draw:text-style-name="P7" draw:layer="layout" svg:width="14.269cm" svg:height="0.352cm" svg:x="1.944cm" svg:y="20.369cm">
          <draw:text-box>
            <text:p text:style-name="P3"><text:span text:style-name="T7">indirizzo e-mail _______giuseppina.garraffa@ictorrile.edu.it___ codice fiscale GRRGPP71S45D236H </text:span></text:p>
          </draw:text-box>
        </draw:frame>
        <draw:frame draw:style-name="gr6" draw:text-style-name="P7" draw:layer="layout" svg:width="5.252cm" svg:height="0.352cm" svg:x="1.944cm" svg:y="20.8cm">
          <draw:text-box>
            <text:p text:style-name="P3"><text:span text:style-name="T7">______________________________</text:span></text:p>
          </draw:text-box>
        </draw:frame>
        <draw:frame draw:style-name="gr6" draw:text-style-name="P7" draw:layer="layout" svg:width="15.985cm" svg:height="0.352cm" svg:x="1.944cm" svg:y="21.442cm">
          <draw:text-box>
            <text:p text:style-name="P3"><text:span text:style-name="T5">consapevole che la falsità in atti e le dichiarazioni mendaci sono punite ai sensi del codice penale e delle leggi </text:span></text:p>
          </draw:text-box>
        </draw:frame>
        <draw:frame draw:style-name="gr6" draw:text-style-name="P7" draw:layer="layout" svg:width="16.769cm" svg:height="0.352cm" svg:x="1.944cm" svg:y="21.872cm">
          <draw:text-box>
            <text:p text:style-name="P3"><text:span text:style-name="T5">speciali in materia e che, laddove dovesse emergere la non veridicità di quanto qui dichiarato, si avrà la decadenza </text:span></text:p>
          </draw:text-box>
        </draw:frame>
        <draw:frame draw:style-name="gr6" draw:text-style-name="P7" draw:layer="layout" svg:width="15.07cm" svg:height="0.352cm" svg:x="1.944cm" svg:y="22.303cm">
          <draw:text-box>
            <text:p text:style-name="P3"><text:span text:style-name="T5">dai benefici eventualmente ottenuti ai sensi dell'art. 75 del D.P.R. n. 445 del 28 dicembre 2000, nonché </text:span></text:p>
          </draw:text-box>
        </draw:frame>
        <draw:frame draw:style-name="gr6" draw:text-style-name="P7" draw:layer="layout" svg:width="16.739cm" svg:height="0.352cm" svg:x="1.944cm" svg:y="22.733cm">
          <draw:text-box>
            <text:p text:style-name="P3"><text:span text:style-name="T5">l'applicazione di ogni altra sanzione prevista dalla legge, ai sensi e per gli effetti di cui agli artt. 46 e 47 del D.P.R. n. </text:span></text:p>
          </draw:text-box>
        </draw:frame>
        <draw:frame draw:style-name="gr6" draw:text-style-name="P7" draw:layer="layout" svg:width="3.84cm" svg:height="0.352cm" svg:x="1.944cm" svg:y="23.163cm">
          <draw:text-box>
            <text:p text:style-name="P3"><text:span text:style-name="T5">445 del 28 dicembre 2000,</text:span></text:p>
          </draw:text-box>
        </draw:frame>
        <draw:frame draw:style-name="gr6" draw:text-style-name="P7" draw:layer="layout" svg:width="1.068cm" svg:height="0.352cm" svg:x="9.97cm" svg:y="23.947cm">
          <draw:text-box>
            <text:p text:style-name="P3"><text:span text:style-name="T5">CHIEDE</text:span></text:p>
          </draw:text-box>
        </draw:frame>
        <draw:frame draw:style-name="gr6" draw:text-style-name="P7" draw:layer="layout" svg:width="15.8cm" svg:height="0.352cm" svg:x="1.944cm" svg:y="24.73cm">
          <draw:text-box>
            <text:p text:style-name="P3"><text:span text:style-name="T7">l'attribuzione dell'incarico di (barrare la/le casella/e di interesse e indicare il/i modulo/i, come da tabella Art. 1 </text:span></text:p>
          </draw:text-box>
        </draw:frame>
        <draw:line draw:style-name="gr7" draw:text-style-name="P2" draw:layer="layout" svg:x1="1.94cm" svg:y1="25.782cm" svg:x2="18.441cm" svg:y2="25.782cm">
          <text:p/>
        </draw:line>
        <draw:line draw:style-name="gr7" draw:text-style-name="P2" draw:layer="layout" svg:x1="1.94cm" svg:y1="26.22cm" svg:x2="18.441cm" svg:y2="26.22cm">
          <text:p/>
        </draw:line>
        <draw:line draw:style-name="gr7" draw:text-style-name="P2" draw:layer="layout" svg:x1="1.94cm" svg:y1="26.661cm" svg:x2="18.441cm" svg:y2="26.661cm">
          <text:p/>
        </draw:line>
        <draw:line draw:style-name="gr7" draw:text-style-name="P2" draw:layer="layout" svg:x1="1.94cm" svg:y1="27.098cm" svg:x2="18.441cm" svg:y2="27.098cm">
          <text:p/>
        </draw:line>
        <draw:line draw:style-name="gr7" draw:text-style-name="P2" draw:layer="layout" svg:x1="1.94cm" svg:y1="27.539cm" svg:x2="18.441cm" svg:y2="27.539cm">
          <text:p/>
        </draw:line>
        <draw:line draw:style-name="gr7" draw:text-style-name="P2" draw:layer="layout" svg:x1="1.943cm" svg:y1="25.777cm" svg:x2="1.943cm" svg:y2="27.543cm">
          <text:p/>
        </draw:line>
        <draw:line draw:style-name="gr7" draw:text-style-name="P2" draw:layer="layout" svg:x1="5.118cm" svg:y1="25.777cm" svg:x2="5.118cm" svg:y2="27.543cm">
          <text:p/>
        </draw:line>
        <draw:line draw:style-name="gr7" draw:text-style-name="P2" draw:layer="layout" svg:x1="11.027cm" svg:y1="25.777cm" svg:x2="11.027cm" svg:y2="27.543cm">
          <text:p/>
        </draw:line>
        <draw:line draw:style-name="gr7" draw:text-style-name="P2" draw:layer="layout" svg:x1="13.497cm" svg:y1="25.777cm" svg:x2="13.497cm" svg:y2="27.543cm">
          <text:p/>
        </draw:line>
        <draw:line draw:style-name="gr7" draw:text-style-name="P2" draw:layer="layout" svg:x1="15.966cm" svg:y1="25.777cm" svg:x2="15.966cm" svg:y2="27.543cm">
          <text:p/>
        </draw:line>
        <draw:line draw:style-name="gr7" draw:text-style-name="P2" draw:layer="layout" svg:x1="18.436cm" svg:y1="25.777cm" svg:x2="18.436cm" svg:y2="27.543cm">
          <text:p/>
        </draw:line>
        <draw:frame draw:style-name="gr6" draw:text-style-name="P7" draw:layer="layout" svg:width="1.725cm" svg:height="0.352cm" svg:x="1.944cm" svg:y="25.16cm">
          <draw:text-box>
            <text:p text:style-name="P3"><text:span text:style-name="T7">dell'Avviso):</text:span></text:p>
          </draw:text-box>
        </draw:frame>
        <draw:frame draw:style-name="gr6" draw:text-style-name="P7" draw:layer="layout" svg:width="2.193cm" svg:height="0.352cm" svg:x="2.434cm" svg:y="25.862cm">
          <draw:text-box>
            <text:p text:style-name="P3"><text:span text:style-name="T5">Ruolo richiesto</text:span></text:p>
          </draw:text-box>
        </draw:frame>
        <draw:frame draw:style-name="gr6" draw:text-style-name="P7" draw:layer="layout" svg:width="2.716cm" svg:height="0.352cm" svg:x="6.713cm" svg:y="25.862cm">
          <draw:text-box>
            <text:p text:style-name="P3"><text:span text:style-name="T5">N. e Titolo modulo</text:span></text:p>
          </draw:text-box>
        </draw:frame>
        <draw:frame draw:style-name="gr6" draw:text-style-name="P7" draw:layer="layout" svg:width="1.085cm" svg:height="0.352cm" svg:x="11.723cm" svg:y="25.862cm">
          <draw:text-box>
            <text:p text:style-name="P3"><text:span text:style-name="T5">Interno</text:span></text:p>
          </draw:text-box>
        </draw:frame>
        <draw:frame draw:style-name="gr6" draw:text-style-name="P7" draw:layer="layout" svg:width="1.857cm" svg:height="0.352cm" svg:x="13.804cm" svg:y="25.862cm">
          <draw:text-box>
            <text:p text:style-name="P3"><text:span text:style-name="T5">Coll. plurima</text:span></text:p>
          </draw:text-box>
        </draw:frame>
        <draw:frame draw:style-name="gr6" draw:text-style-name="P7" draw:layer="layout" svg:width="1.115cm" svg:height="0.352cm" svg:x="16.648cm" svg:y="25.862cm">
          <draw:text-box>
            <text:p text:style-name="P3"><text:span text:style-name="T5">Esterno</text:span></text:p>
          </draw:text-box>
        </draw:frame>
        <draw:frame draw:style-name="gr6" draw:text-style-name="P7" draw:layer="layout" svg:width="0.558cm" svg:height="0.412cm" svg:x="1.965cm" svg:y="26.24cm">
          <draw:text-box>
            <text:p text:style-name="P3"><text:span text:style-name="T8">X☐</text:span></text:p>
          </draw:text-box>
        </draw:frame>
        <draw:frame draw:style-name="gr6" draw:text-style-name="P7" draw:layer="layout" svg:width="16.075cm" svg:height="0.352cm" svg:x="2.282cm" svg:y="26.303cm">
          <draw:text-box>
            <text:p text:style-name="P3"><text:span text:style-name="T7"><text:s/>ESPERTO <text:s text:c="22"/>172834 LA LINGUA CHE INCLUDE <text:s text:c="22"/>SI <text:s text:c="76"/></text:span></text:p>
          </draw:text-box>
        </draw:frame>
        <draw:frame draw:style-name="gr6" draw:text-style-name="P7" draw:layer="layout" svg:width="0.352cm" svg:height="0.412cm" svg:x="1.965cm" svg:y="26.678cm">
          <draw:text-box>
            <text:p text:style-name="P3"><text:span text:style-name="T8">☐</text:span></text:p>
          </draw:text-box>
        </draw:frame>
        <draw:frame draw:style-name="gr6" draw:text-style-name="P7" draw:layer="layout" svg:width="16.047cm" svg:height="0.352cm" svg:x="2.282cm" svg:y="26.741cm">
          <draw:text-box>
            <text:p text:style-name="P3"><text:span text:style-name="T7">X TUTOR <text:s text:c="25"/>172834 LA LINGUA CHE INCLUDE <text:s text:c="15"/>SI <text:s text:c="81"/></text:span></text:p>
          </draw:text-box>
        </draw:frame>
        <draw:frame draw:style-name="gr6" draw:text-style-name="P7" draw:layer="layout" svg:width="0.352cm" svg:height="0.412cm" svg:x="1.965cm" svg:y="27.119cm">
          <draw:text-box>
            <text:p text:style-name="P3"><text:span text:style-name="T8">☐</text:span></text:p>
          </draw:text-box>
        </draw:frame>
        <draw:frame draw:style-name="gr6" draw:text-style-name="P7" draw:layer="layout" svg:width="1.252cm" svg:height="0.352cm" svg:x="2.282cm" svg:y="27.182cm">
          <draw:text-box>
            <text:p text:style-name="P3"><text:span text:style-name="T7"><text:s/>FIGURA </text:span></text:p>
          </draw:text-box>
        </draw:frame>
        <draw:frame draw:style-name="gr4" draw:text-style-name="P5" draw:layer="layout" svg:width="16.566cm" svg:height="0.475cm" svg:x="2.219cm" svg:y="0.678cm">
          <draw:text-box>
            <text:p text:style-name="P3"><text:span text:style-name="T9">PRIC818005 - AJ3T54O - REGISTRO PROTOCOLLO - 0006704 - 06/07/2026 - IV.2 - U</text:span></text:p>
          </draw:text-box>
        </draw:frame>
      </draw:page>
      <draw:page draw:name="page2" draw:style-name="dp1" draw:master-page-name="master-page3">
        <draw:polygon draw:style-name="gr1" draw:text-style-name="P1" draw:layer="layout" svg:width="3.174cm" svg:height="0.435cm" svg:x="1.943cm" svg:y="8.851cm" svg:viewBox="0 0 3175 436" draw:points="0,0 3175,0 3175,436 0,436">
          <text:p/>
        </draw:polygon>
        <draw:polygon draw:style-name="gr1" draw:text-style-name="P1" draw:layer="layout" svg:width="5.908cm" svg:height="0.435cm" svg:x="5.118cm" svg:y="8.851cm" svg:viewBox="0 0 5909 436" draw:points="0,0 5909,0 5909,436 0,436">
          <text:p/>
        </draw:polygon>
        <draw:polygon draw:style-name="gr1" draw:text-style-name="P1" draw:layer="layout" svg:width="2.468cm" svg:height="0.435cm" svg:x="11.027cm" svg:y="8.851cm" svg:viewBox="0 0 2469 436" draw:points="0,0 2469,0 2469,436 0,436">
          <text:p/>
        </draw:polygon>
        <draw:polygon draw:style-name="gr1" draw:text-style-name="P1" draw:layer="layout" svg:width="2.467cm" svg:height="0.435cm" svg:x="13.497cm" svg:y="8.851cm" svg:viewBox="0 0 2468 436" draw:points="0,0 2468,0 2468,436 0,436">
          <text:p/>
        </draw:polygon>
        <draw:polygon draw:style-name="gr1" draw:text-style-name="P1" draw:layer="layout" svg:width="2.468cm" svg:height="0.435cm" svg:x="15.966cm" svg:y="8.851cm" svg:viewBox="0 0 2469 436" draw:points="0,0 2469,0 2469,436 0,436">
          <text:p/>
        </draw:polygon>
        <draw:polygon draw:style-name="gr1" draw:text-style-name="P1" draw:layer="layout" svg:width="3.174cm" svg:height="0.435cm" svg:x="1.943cm" svg:y="8.851cm" svg:viewBox="0 0 3175 436" draw:points="0,0 3175,0 3175,436 0,436">
          <text:p/>
        </draw:polygon>
        <draw:polygon draw:style-name="gr1" draw:text-style-name="P1" draw:layer="layout" svg:width="5.908cm" svg:height="0.435cm" svg:x="5.118cm" svg:y="8.851cm" svg:viewBox="0 0 5909 436" draw:points="0,0 5909,0 5909,436 0,436">
          <text:p/>
        </draw:polygon>
        <draw:polygon draw:style-name="gr1" draw:text-style-name="P1" draw:layer="layout" svg:width="2.468cm" svg:height="0.435cm" svg:x="11.027cm" svg:y="8.851cm" svg:viewBox="0 0 2469 436" draw:points="0,0 2469,0 2469,436 0,436">
          <text:p/>
        </draw:polygon>
        <draw:polygon draw:style-name="gr1" draw:text-style-name="P1" draw:layer="layout" svg:width="2.467cm" svg:height="0.435cm" svg:x="13.497cm" svg:y="8.851cm" svg:viewBox="0 0 2468 436" draw:points="0,0 2468,0 2468,436 0,436">
          <text:p/>
        </draw:polygon>
        <draw:polygon draw:style-name="gr1" draw:text-style-name="P1" draw:layer="layout" svg:width="2.468cm" svg:height="0.435cm" svg:x="15.966cm" svg:y="8.851cm" svg:viewBox="0 0 2469 436" draw:points="0,0 2469,0 2469,436 0,436">
          <text:p/>
        </draw:polygon>
        <draw:frame draw:style-name="gr2" draw:text-style-name="P2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2" draw:text-style-name="P2" draw:layer="layout" svg:width="16.442cm" svg:height="5.841cm" svg:x="1.94cm" svg:y="3.006cm">
          <draw:image xlink:href="Pictures/10000001000003CB000001594FE6C8E6.png" xlink:type="simple" xlink:show="embed" xlink:actuate="onLoad" draw:mime-type="image/png">
            <text:p/>
          </draw:image>
        </draw:frame>
        <draw:line draw:style-name="gr7" draw:text-style-name="P2" draw:layer="layout" svg:x1="1.94cm" svg:y1="8.856cm" svg:x2="18.441cm" svg:y2="8.856cm">
          <text:p/>
        </draw:line>
        <draw:line draw:style-name="gr7" draw:text-style-name="P2" draw:layer="layout" svg:x1="1.94cm" svg:y1="9.293cm" svg:x2="18.441cm" svg:y2="9.293cm">
          <text:p/>
        </draw:line>
        <draw:line draw:style-name="gr7" draw:text-style-name="P2" draw:layer="layout" svg:x1="1.94cm" svg:y1="10.595cm" svg:x2="18.441cm" svg:y2="10.595cm">
          <text:p/>
        </draw:line>
        <draw:line draw:style-name="gr7" draw:text-style-name="P2" draw:layer="layout" svg:x1="1.94cm" svg:y1="12.754cm" svg:x2="18.441cm" svg:y2="12.754cm">
          <text:p/>
        </draw:line>
        <draw:line draw:style-name="gr7" draw:text-style-name="P2" draw:layer="layout" svg:x1="1.943cm" svg:y1="8.851cm" svg:x2="1.943cm" svg:y2="12.758cm">
          <text:p/>
        </draw:line>
        <draw:line draw:style-name="gr7" draw:text-style-name="P2" draw:layer="layout" svg:x1="5.118cm" svg:y1="8.851cm" svg:x2="5.118cm" svg:y2="12.758cm">
          <text:p/>
        </draw:line>
        <draw:line draw:style-name="gr7" draw:text-style-name="P2" draw:layer="layout" svg:x1="11.027cm" svg:y1="8.851cm" svg:x2="11.027cm" svg:y2="12.758cm">
          <text:p/>
        </draw:line>
        <draw:line draw:style-name="gr7" draw:text-style-name="P2" draw:layer="layout" svg:x1="13.497cm" svg:y1="8.851cm" svg:x2="13.497cm" svg:y2="12.758cm">
          <text:p/>
        </draw:line>
        <draw:line draw:style-name="gr7" draw:text-style-name="P2" draw:layer="layout" svg:x1="15.966cm" svg:y1="8.851cm" svg:x2="15.966cm" svg:y2="12.758cm">
          <text:p/>
        </draw:line>
        <draw:line draw:style-name="gr7" draw:text-style-name="P2" draw:layer="layout" svg:x1="18.436cm" svg:y1="8.851cm" svg:x2="18.436cm" svg:y2="12.758cm">
          <text:p/>
        </draw:line>
        <draw:frame draw:style-name="gr6" draw:text-style-name="P7" draw:layer="layout" svg:width="2.193cm" svg:height="0.352cm" svg:x="2.434cm" svg:y="8.936cm">
          <draw:text-box>
            <text:p text:style-name="P3"><text:span text:style-name="T5">Ruolo richiesto</text:span></text:p>
          </draw:text-box>
        </draw:frame>
        <draw:frame draw:style-name="gr6" draw:text-style-name="P7" draw:layer="layout" svg:width="2.716cm" svg:height="0.352cm" svg:x="6.713cm" svg:y="8.936cm">
          <draw:text-box>
            <text:p text:style-name="P3"><text:span text:style-name="T5">N. e Titolo modulo</text:span></text:p>
          </draw:text-box>
        </draw:frame>
        <draw:frame draw:style-name="gr6" draw:text-style-name="P7" draw:layer="layout" svg:width="1.085cm" svg:height="0.352cm" svg:x="11.723cm" svg:y="8.936cm">
          <draw:text-box>
            <text:p text:style-name="P3"><text:span text:style-name="T5">Interno</text:span></text:p>
          </draw:text-box>
        </draw:frame>
        <draw:frame draw:style-name="gr6" draw:text-style-name="P7" draw:layer="layout" svg:width="1.857cm" svg:height="0.352cm" svg:x="13.804cm" svg:y="8.936cm">
          <draw:text-box>
            <text:p text:style-name="P3"><text:span text:style-name="T5">Coll. plurima</text:span></text:p>
          </draw:text-box>
        </draw:frame>
        <draw:frame draw:style-name="gr6" draw:text-style-name="P7" draw:layer="layout" svg:width="1.115cm" svg:height="0.352cm" svg:x="16.648cm" svg:y="8.936cm">
          <draw:text-box>
            <text:p text:style-name="P3"><text:span text:style-name="T5">Esterno</text:span></text:p>
          </draw:text-box>
        </draw:frame>
        <draw:frame draw:style-name="gr6" draw:text-style-name="P7" draw:layer="layout" svg:width="2.186cm" svg:height="0.352cm" svg:x="1.965cm" svg:y="9.377cm">
          <draw:text-box>
            <text:p text:style-name="P3"><text:span text:style-name="T7">AGGIUNTIVA – </text:span></text:p>
          </draw:text-box>
        </draw:frame>
        <draw:frame draw:style-name="gr6" draw:text-style-name="P7" draw:layer="layout" svg:width="2.913cm" svg:height="0.352cm" svg:x="1.965cm" svg:y="9.807cm">
          <draw:text-box>
            <text:p text:style-name="P3"><text:span text:style-name="T7">mediatore culturale </text:span></text:p>
          </draw:text-box>
        </draw:frame>
        <draw:frame draw:style-name="gr6" draw:text-style-name="P7" draw:layer="layout" svg:width="2.16cm" svg:height="0.352cm" svg:x="1.965cm" svg:y="10.238cm">
          <draw:text-box>
            <text:p text:style-name="P3"><text:span text:style-name="T7">L2 (moduli 1-2)</text:span></text:p>
          </draw:text-box>
        </draw:frame>
        <draw:frame draw:style-name="gr6" draw:text-style-name="P7" draw:layer="layout" svg:width="0.352cm" svg:height="0.412cm" svg:x="1.965cm" svg:y="10.612cm">
          <draw:text-box>
            <text:p text:style-name="P3"><text:span text:style-name="T8">☐</text:span></text:p>
          </draw:text-box>
        </draw:frame>
        <draw:frame draw:style-name="gr6" draw:text-style-name="P7" draw:layer="layout" svg:width="1.252cm" svg:height="0.352cm" svg:x="2.282cm" svg:y="10.675cm">
          <draw:text-box>
            <text:p text:style-name="P3"><text:span text:style-name="T7"><text:s/>FIGURA </text:span></text:p>
          </draw:text-box>
        </draw:frame>
        <draw:frame draw:style-name="gr6" draw:text-style-name="P7" draw:layer="layout" svg:width="2.186cm" svg:height="0.352cm" svg:x="1.965cm" svg:y="11.105cm">
          <draw:text-box>
            <text:p text:style-name="P3"><text:span text:style-name="T7">AGGIUNTIVA – </text:span></text:p>
          </draw:text-box>
        </draw:frame>
        <draw:frame draw:style-name="gr6" draw:text-style-name="P7" draw:layer="layout" svg:width="3.012cm" svg:height="0.352cm" svg:x="1.965cm" svg:y="11.536cm">
          <draw:text-box>
            <text:p text:style-name="P3"><text:span text:style-name="T7">psicologo/esperto di </text:span></text:p>
          </draw:text-box>
        </draw:frame>
        <draw:frame draw:style-name="gr6" draw:text-style-name="P7" draw:layer="layout" svg:width="3.056cm" svg:height="0.352cm" svg:x="1.965cm" svg:y="11.966cm">
          <draw:text-box>
            <text:p text:style-name="P3"><text:span text:style-name="T7">counseling (moduli 4,</text:span></text:p>
          </draw:text-box>
        </draw:frame>
        <draw:frame draw:style-name="gr6" draw:text-style-name="P7" draw:layer="layout" svg:width="1.333cm" svg:height="0.352cm" svg:x="1.965cm" svg:y="12.397cm">
          <draw:text-box>
            <text:p text:style-name="P3"><text:span text:style-name="T7">5, 12, 14)</text:span></text:p>
          </draw:text-box>
        </draw:frame>
        <draw:frame draw:style-name="gr6" draw:text-style-name="P7" draw:layer="layout" svg:width="15.736cm" svg:height="0.352cm" svg:x="1.944cm" svg:y="13.102cm">
          <draw:text-box>
            <text:p text:style-name="P3"><text:span text:style-name="T6">(barrare con una X la casella corrispondente al ruolo e al modulo per cui si concorre e indicare se si è interni, in </text:span></text:p>
          </draw:text-box>
        </draw:frame>
        <draw:frame draw:style-name="gr6" draw:text-style-name="P7" draw:layer="layout" svg:width="15.371cm" svg:height="0.352cm" svg:x="1.944cm" svg:y="13.533cm">
          <draw:text-box>
            <text:p text:style-name="P3"><text:span text:style-name="T6">collaborazione plurima o esterni all'istituzione scolastica; è possibile presentare istanza per più ruoli/moduli)</text:span></text:p>
          </draw:text-box>
        </draw:frame>
        <draw:frame draw:style-name="gr6" draw:text-style-name="P7" draw:layer="layout" svg:width="2.686cm" svg:height="0.352cm" svg:x="9.158cm" svg:y="14.404cm">
          <draw:text-box>
            <text:p text:style-name="P3"><text:span text:style-name="T5">DICHIARA ALTRESÌ</text:span></text:p>
          </draw:text-box>
        </draw:frame>
        <draw:frame draw:style-name="gr6" draw:text-style-name="P7" draw:layer="layout" svg:width="15.53cm" svg:height="0.352cm" svg:x="1.944cm" svg:y="15.187cm">
          <draw:text-box>
            <text:p text:style-name="P3"><text:span text:style-name="T7">di possedere i requisiti di ammissione alla selezione in oggetto di cui all'art. 5 dell'Avviso e, nello specifico, di:</text:span></text:p>
          </draw:text-box>
        </draw:frame>
        <draw:frame draw:style-name="gr6" draw:text-style-name="P7" draw:layer="layout" svg:width="11.351cm" svg:height="0.352cm" svg:x="1.944cm" svg:y="15.882cm">
          <draw:text-box>
            <text:p text:style-name="P3"><text:span text:style-name="T7">i) avere la cittadinanza italiana o di uno degli Stati membri dell'Unione europea;</text:span></text:p>
          </draw:text-box>
        </draw:frame>
        <draw:frame draw:style-name="gr6" draw:text-style-name="P7" draw:layer="layout" svg:width="6.412cm" svg:height="0.352cm" svg:x="1.944cm" svg:y="16.489cm">
          <draw:text-box>
            <text:p text:style-name="P3"><text:span text:style-name="T7">j) avere il godimento dei diritti civili e politici;</text:span></text:p>
          </draw:text-box>
        </draw:frame>
        <draw:frame draw:style-name="gr6" draw:text-style-name="P7" draw:layer="layout" svg:width="8.676cm" svg:height="0.352cm" svg:x="1.944cm" svg:y="17.096cm">
          <draw:text-box>
            <text:p text:style-name="P3"><text:span text:style-name="T7">k) non essere stato/a escluso/a dall'elettorato politico attivo;</text:span></text:p>
          </draw:text-box>
        </draw:frame>
        <draw:frame draw:style-name="gr6" draw:text-style-name="P7" draw:layer="layout" svg:width="15.489cm" svg:height="0.352cm" svg:x="1.944cm" svg:y="17.702cm">
          <draw:text-box>
            <text:p text:style-name="P3"><text:span text:style-name="T7">l) possedere l'idoneità fisica allo svolgimento delle funzioni cui la presente procedura di selezione si riferisce;</text:span></text:p>
          </draw:text-box>
        </draw:frame>
        <draw:frame draw:style-name="gr6" draw:text-style-name="P7" draw:layer="layout" svg:width="16.982cm" svg:height="0.352cm" svg:x="1.944cm" svg:y="18.309cm">
          <draw:text-box>
            <text:p text:style-name="P3"><text:span text:style-name="T7">m) non aver riportato condanne penali e di non essere destinatario/a di provvedimenti che riguardano l'applicazione di</text:span></text:p>
          </draw:text-box>
        </draw:frame>
        <draw:frame draw:style-name="gr6" draw:text-style-name="P7" draw:layer="layout" svg:width="14.958cm" svg:height="0.352cm" svg:x="1.944cm" svg:y="18.74cm">
          <draw:text-box>
            <text:p text:style-name="P3"><text:span text:style-name="T7">misure di prevenzione, di decisioni civili e di provvedimenti amministrativi iscritti nel casellario giudiziale;</text:span></text:p>
          </draw:text-box>
        </draw:frame>
        <draw:frame draw:style-name="gr6" draw:text-style-name="P7" draw:layer="layout" svg:width="10.477cm" svg:height="0.352cm" svg:x="1.944cm" svg:y="19.346cm">
          <draw:text-box>
            <text:p text:style-name="P3"><text:span text:style-name="T7">n) non essere sottoposto/a a procedimenti penali [o, se sì, indicare quali] </text:span></text:p>
          </draw:text-box>
        </draw:frame>
        <draw:frame draw:style-name="gr6" draw:text-style-name="P7" draw:layer="layout" svg:width="8.496cm" svg:height="0.352cm" svg:x="1.944cm" svg:y="19.777cm">
          <draw:text-box>
            <text:p text:style-name="P3"><text:span text:style-name="T7">________________________________________________;</text:span></text:p>
          </draw:text-box>
        </draw:frame>
        <draw:frame draw:style-name="gr6" draw:text-style-name="P7" draw:layer="layout" svg:width="14.353cm" svg:height="0.352cm" svg:x="1.944cm" svg:y="20.384cm">
          <draw:text-box>
            <text:p text:style-name="P3"><text:span text:style-name="T7">o) non essere stato/a destituito/a o dispensato/a dall'impiego presso una Pubblica Amministrazione;</text:span></text:p>
          </draw:text-box>
        </draw:frame>
        <draw:frame draw:style-name="gr6" draw:text-style-name="P7" draw:layer="layout" svg:width="11.854cm" svg:height="0.352cm" svg:x="1.944cm" svg:y="20.99cm">
          <draw:text-box>
            <text:p text:style-name="P3"><text:span text:style-name="T7">p) non essere stato/a dichiarato/a decaduto/a o licenziato/a da un impiego statale;</text:span></text:p>
          </draw:text-box>
        </draw:frame>
        <draw:frame draw:style-name="gr6" draw:text-style-name="P7" draw:layer="layout" svg:width="16.988cm" svg:height="0.352cm" svg:x="1.944cm" svg:y="21.597cm">
          <draw:text-box>
            <text:p text:style-name="P3"><text:span text:style-name="T7">q) non trovarsi in situazione di incompatibilità ai sensi del d.lgs. n. 39/2013 e dell'art. 53 del d.lgs. n. 165/2001, ovvero, </text:span></text:p>
          </draw:text-box>
        </draw:frame>
        <draw:frame draw:style-name="gr6" draw:text-style-name="P7" draw:layer="layout" svg:width="9.972cm" svg:height="0.352cm" svg:x="1.944cm" svg:y="22.027cm">
          <draw:text-box>
            <text:p text:style-name="P3"><text:span text:style-name="T7">in caso contrario, che le situazioni di incompatibilità sono le seguenti: </text:span></text:p>
          </draw:text-box>
        </draw:frame>
        <draw:frame draw:style-name="gr6" draw:text-style-name="P7" draw:layer="layout" svg:width="9.196cm" svg:height="0.352cm" svg:x="1.944cm" svg:y="22.458cm">
          <draw:text-box>
            <text:p text:style-name="P3"><text:span text:style-name="T7">____________________________________________________;</text:span></text:p>
          </draw:text-box>
        </draw:frame>
        <draw:frame draw:style-name="gr6" draw:text-style-name="P7" draw:layer="layout" svg:width="16.021cm" svg:height="0.352cm" svg:x="1.944cm" svg:y="23.065cm">
          <draw:text-box>
            <text:p text:style-name="P3"><text:span text:style-name="T7">r) non trovarsi in situazioni di conflitto di interessi, anche potenziale, ai sensi dell'art. 53, comma 14, del d.lgs. n. </text:span></text:p>
          </draw:text-box>
        </draw:frame>
        <draw:frame draw:style-name="gr6" draw:text-style-name="P7" draw:layer="layout" svg:width="8.829cm" svg:height="0.352cm" svg:x="1.944cm" svg:y="23.495cm">
          <draw:text-box>
            <text:p text:style-name="P3"><text:span text:style-name="T7">165/2001, che possano interferire con l'esercizio dell'incarico.</text:span></text:p>
          </draw:text-box>
        </draw:frame>
        <draw:frame draw:style-name="gr6" draw:text-style-name="P7" draw:layer="layout" svg:width="1.001cm" svg:height="0.352cm" svg:x="1.944cm" svg:y="24.278cm">
          <draw:text-box>
            <text:p text:style-name="P3"><text:span text:style-name="T5">Allega:</text:span></text:p>
          </draw:text-box>
        </draw:frame>
        <draw:frame draw:style-name="gr6" draw:text-style-name="P7" draw:layer="layout" svg:width="15.927cm" svg:height="0.352cm" svg:x="1.944cm" svg:y="24.885cm">
          <draw:text-box>
            <text:p text:style-name="P3"><text:span text:style-name="T7">- curriculum vitae in formato europeo, datato e sottoscritto, con dichiarazioni rese ai sensi del D.P.R. 445/2000, </text:span></text:p>
          </draw:text-box>
        </draw:frame>
        <draw:frame draw:style-name="gr6" draw:text-style-name="P7" draw:layer="layout" svg:width="14.712cm" svg:height="0.352cm" svg:x="1.944cm" svg:y="25.315cm">
          <draw:text-box>
            <text:p text:style-name="P3"><text:span text:style-name="T7">evidenziando in grassetto sottolineato i soli titoli ed esperienze coerenti con il ruolo per cui si concorre;</text:span></text:p>
          </draw:text-box>
        </draw:frame>
        <draw:frame draw:style-name="gr6" draw:text-style-name="P7" draw:layer="layout" svg:width="17.003cm" svg:height="0.352cm" svg:x="1.944cm" svg:y="25.887cm">
          <draw:text-box>
            <text:p text:style-name="P3"><text:span text:style-name="T7">- Allegato B – Scheda di autodichiarazione titoli e punteggi (B1 per Esperto/Tutor – B2 per Figura Aggiuntiva, a seconda </text:span></text:p>
          </draw:text-box>
        </draw:frame>
        <draw:frame draw:style-name="gr6" draw:text-style-name="P7" draw:layer="layout" svg:width="2.792cm" svg:height="0.352cm" svg:x="1.944cm" svg:y="26.317cm">
          <draw:text-box>
            <text:p text:style-name="P3"><text:span text:style-name="T7">del ruolo richiesto);</text:span></text:p>
          </draw:text-box>
        </draw:frame>
        <draw:frame draw:style-name="gr6" draw:text-style-name="P7" draw:layer="layout" svg:width="13.591cm" svg:height="0.352cm" svg:x="1.944cm" svg:y="26.889cm">
          <draw:text-box>
            <text:p text:style-name="P3"><text:span text:style-name="T7">- Allegato C – Dichiarazione di insussistenza di cause di incompatibilità e di conflitto di interessi;</text:span></text:p>
          </draw:text-box>
        </draw:frame>
        <draw:frame draw:style-name="gr6" draw:text-style-name="P7" draw:layer="layout" svg:width="14.372cm" svg:height="0.352cm" svg:x="1.944cm" svg:y="27.46cm">
          <draw:text-box>
            <text:p text:style-name="P3"><text:span text:style-name="T7">- copia di un documento di identità in corso di validità ai sensi degli artt. 46 e 47 del D.P.R. 445/2000.</text:span></text:p>
          </draw:text-box>
        </draw:frame>
        <draw:frame draw:style-name="gr4" draw:text-style-name="P5" draw:layer="layout" svg:width="16.566cm" svg:height="0.475cm" svg:x="2.219cm" svg:y="0.678cm">
          <draw:text-box>
            <text:p text:style-name="P3"><text:span text:style-name="T9">PRIC818005 - AJ3T54O - REGISTRO PROTOCOLLO - 0006704 - 06/07/2026 - IV.2 - U</text:span></text:p>
          </draw:text-box>
        </draw:frame>
      </draw:page>
      <draw:page draw:name="page3" draw:style-name="dp1" draw:master-page-name="master-page42">
        <draw:frame draw:style-name="gr2" draw:text-style-name="P2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2" draw:text-style-name="P2" draw:layer="layout" svg:width="16.442cm" svg:height="5.841cm" svg:x="1.94cm" svg:y="3.006cm">
          <draw:image xlink:href="Pictures/10000001000003CB000001594FE6C8E6.png" xlink:type="simple" xlink:show="embed" xlink:actuate="onLoad" draw:mime-type="image/png">
            <text:p/>
          </draw:image>
        </draw:frame>
        <draw:frame draw:style-name="gr6" draw:text-style-name="P7" draw:layer="layout" svg:width="16.877cm" svg:height="0.352cm" svg:x="1.944cm" svg:y="8.929cm">
          <draw:text-box>
            <text:p text:style-name="P3"><text:span text:style-name="T7">Il/La sottoscritto/a dichiara di aver preso visione dell'Avviso e autorizza il trattamento dei propri dati personali ai sensi </text:span></text:p>
          </draw:text-box>
        </draw:frame>
        <draw:frame draw:style-name="gr6" draw:text-style-name="P7" draw:layer="layout" svg:width="16.666cm" svg:height="0.352cm" svg:x="1.944cm" svg:y="9.359cm">
          <draw:text-box>
            <text:p text:style-name="P3"><text:span text:style-name="T7">dell'art. 13 del Regolamento (UE) 2016/679 e della normativa vigente, per le finalità connesse all'espletamento della </text:span></text:p>
          </draw:text-box>
        </draw:frame>
        <draw:frame draw:style-name="gr6" draw:text-style-name="P7" draw:layer="layout" svg:width="8.896cm" svg:height="0.352cm" svg:x="1.944cm" svg:y="9.79cm">
          <draw:text-box>
            <text:p text:style-name="P3"><text:span text:style-name="T7">presente procedura e al successivo conferimento dell'incarico.</text:span></text:p>
          </draw:text-box>
        </draw:frame>
        <draw:frame draw:style-name="gr6" draw:text-style-name="P7" draw:layer="layout" svg:width="4.968cm" svg:height="0.352cm" svg:x="1.944cm" svg:y="10.749cm">
          <draw:text-box>
            <text:p text:style-name="P3"><text:span text:style-name="T7">Luogo e data: _Parma <text:s/>16/07/2026</text:span></text:p>
          </draw:text-box>
        </draw:frame>
        <draw:frame draw:style-name="gr6" draw:text-style-name="P7" draw:layer="layout" svg:width="5.947cm" svg:height="0.352cm" svg:x="11.91cm" svg:y="11.885cm">
          <draw:text-box>
            <text:p text:style-name="P3"><text:span text:style-name="T7">Firma: ____Giuseppina Garraffa________</text:span></text:p>
          </draw:text-box>
        </draw:frame>
        <draw:frame draw:style-name="gr6" draw:text-style-name="P7" draw:layer="layout" svg:width="4.043cm" svg:height="0.39cm" svg:x="15.011cm" svg:y="11.835cm">
          <draw:text-box>
            <text:p text:style-name="P3"><text:span text:style-name="T10">_______________________</text:span></text:p>
          </draw:text-box>
        </draw:frame>
        <draw:frame draw:style-name="gr4" draw:text-style-name="P5" draw:layer="layout" svg:width="16.566cm" svg:height="0.475cm" svg:x="2.219cm" svg:y="0.678cm">
          <draw:text-box>
            <text:p text:style-name="P3"><text:span text:style-name="T9">PRIC818005 - AJ3T54O - REGISTRO PROTOCOLLO - 0006704 - 06/07/2026 - IV.2 - U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rlito" svg:font-family="Carlito"/>
    <style:font-face style:name="DejaVu Sans" svg:font-family="'DejaVu Sans'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.6cm" fo:margin-bottom="11cm" fo:margin-left="1.9cm" fo:margin-right="1cm" fo:page-width="21.001cm" fo:page-height="29.699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7-16T17:20:10.864187300</dc:date>
    <meta:editing-duration>PT8M57S</meta:editing-duration>
    <meta:editing-cycles>2</meta:editing-cycles>
    <meta:generator>LibreOffice/25.8.7.3$Windows_X86_64 LibreOffice_project/30742500f2d3eb4366ac312fa33d3dcabdb3eba5</meta:generator>
    <meta:document-statistic meta:object-count="135"/>
  </office:meta>
</office:document-meta>
</file>